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7319in"/>
    </style:style>
    <style:style style:name="co2" style:family="table-column">
      <style:table-column-properties fo:break-before="auto" style:column-width="1.8791in"/>
    </style:style>
    <style:style style:name="co3" style:family="table-column">
      <style:table-column-properties fo:break-before="auto" style:column-width="0.3in"/>
    </style:style>
    <style:style style:name="co4" style:family="table-column">
      <style:table-column-properties fo:break-before="auto" style:column-width="0.889in"/>
    </style:style>
    <style:style style:name="co5" style:family="table-column">
      <style:table-column-properties fo:break-before="auto" style:column-width="0.3319in"/>
    </style:style>
    <style:style style:name="co6" style:family="table-column">
      <style:table-column-properties fo:break-before="auto" style:column-width="0.6965in"/>
    </style:style>
    <style:style style:name="co7" style:family="table-column">
      <style:table-column-properties fo:break-before="auto" style:column-width="0.7181in"/>
    </style:style>
    <style:style style:name="co8" style:family="table-column">
      <style:table-column-properties fo:break-before="auto" style:column-width="0.6862in"/>
    </style:style>
    <style:style style:name="co9" style:family="table-column">
      <style:table-column-properties fo:break-before="auto" style:column-width="0.6319in"/>
    </style:style>
    <style:style style:name="ro1" style:family="table-row">
      <style:table-row-properties style:row-height="0.2035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9" style:family="table-cell" style:parent-style-name="Default">
      <style:table-cell-properties style:text-align-source="fix" style:repeat-content="false" style:vertical-align="middle"/>
      <style:paragraph-properties fo:text-align="center"/>
      <style:map style:condition="cell-content()=5" style:apply-style-name="Bad" style:base-cell-address="'studentiLista(5)'.AC1"/>
      <style:map style:condition="cell-content()&gt;5" style:apply-style-name="Good" style:base-cell-address="'studentiLista(5)'.AC1"/>
    </style:style>
    <style:style style:name="ce10" style:family="table-cell" style:parent-style-name="Default">
      <style:map style:condition="cell-content()=5" style:apply-style-name="Bad" style:base-cell-address="'studentiLista(5)'.AC1"/>
      <style:map style:condition="cell-content()&gt;5" style:apply-style-name="Good" style:base-cell-address="'studentiLista(5)'.AC1"/>
    </style:style>
    <style:style style:name="ce11" style:family="table-cell" style:parent-style-name="Default" style:data-style-name="N0">
      <style:map style:condition="cell-content()=5" style:apply-style-name="Bad" style:base-cell-address="'studentiLista(5)'.AC1"/>
      <style:map style:condition="cell-content()&gt;5" style:apply-style-name="Good" style:base-cell-address="'studentiLista(5)'.AC1"/>
    </style:style>
    <style:style style:name="ce12" style:family="table-cell" style:parent-style-name="Default">
      <style:map style:condition="cell-content()=5" style:apply-style-name="Bad" style:base-cell-address="'studentiLista(5)'.AC1"/>
      <style:map style:condition="cell-content()&gt;5" style:apply-style-name="Good" style:base-cell-address="'studentiLista(5)'.AC1"/>
    </style:style>
    <style:style style:name="gr1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6295in" fo:padding-top="0.0394in" fo:padding-bottom="0.0394in" fo:padding-left="0.0394in" fo:padding-right="0.0394in" draw:shadow="hidden" draw:shadow-offset-x="0.0394in" draw:shadow-offset-y="0.0394in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tudentiLista(5)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3" table:default-cell-style-name="Default"/>
        <table:table-column table:style-name="co4" table:number-columns-repeated="2" table:default-cell-style-name="Default"/>
        <table:table-column table:style-name="co5" table:number-columns-repeated="10" table:default-cell-style-name="Default"/>
        <table:table-column table:style-name="co4" table:default-cell-style-name="Default"/>
        <table:table-column table:style-name="co6" table:default-cell-style-name="ce12"/>
        <table:table-column table:style-name="co4" table:default-cell-style-name="Default"/>
        <table:table-column table:style-name="co3" table:number-columns-repeated="10" table:default-cell-style-name="Default"/>
        <table:table-column table:style-name="co6" table:default-cell-style-name="Default"/>
        <table:table-column table:style-name="co7" table:default-cell-style-name="Default"/>
        <table:table-column table:style-name="co4" table:default-cell-style-name="Default"/>
        <table:table-column table:style-name="co5" table:number-columns-repeated="10" table:default-cell-style-name="Default"/>
        <table:table-column table:style-name="co8" table:default-cell-style-name="Default"/>
        <table:table-column table:style-name="co9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Индекс</text:p>
          </table:table-cell>
          <table:table-cell table:style-name="ce1" office:value-type="string" calcext:value-type="string" table:number-columns-spanned="1" table:number-rows-spanned="2">
            <text:p>Презиме и име</text:p>
          </table:table-cell>
          <table:table-cell table:style-name="ce4" office:value-type="string" calcext:value-type="string" table:number-columns-spanned="14" table:number-rows-spanned="1">
            <text:p>Присуство на предавањима</text:p>
          </table:table-cell>
          <table:covered-table-cell table:number-columns-repeated="13" table:style-name="ce4"/>
          <table:table-cell table:style-name="ce1" office:value-type="string" calcext:value-type="string" table:number-columns-spanned="1" table:number-rows-spanned="2">
            <text:p>Јун1 →</text:p>
          </table:table-cell>
          <table:table-cell table:style-name="ce1" office:value-type="string" calcext:value-type="string" table:number-columns-spanned="10" table:number-rows-spanned="1">
            <text:p>Питања</text:p>
          </table:table-cell>
          <table:covered-table-cell table:number-columns-repeated="9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9" office:value-type="string" calcext:value-type="string" table:number-columns-spanned="1" table:number-rows-spanned="2">
            <text:p>Оцена</text:p>
          </table:table-cell>
          <table:table-cell table:style-name="ce1" office:value-type="string" calcext:value-type="string" table:number-columns-spanned="1" table:number-rows-spanned="2">
            <text:p>Јун2 →</text:p>
          </table:table-cell>
          <table:table-cell table:style-name="ce1" office:value-type="string" calcext:value-type="string" table:number-columns-spanned="10" table:number-rows-spanned="1">
            <text:p>Питања</text:p>
          </table:table-cell>
          <table:covered-table-cell table:number-columns-repeated="9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9" office:value-type="string" calcext:value-type="string" table:number-columns-spanned="1" table:number-rows-spanned="2">
            <text:p>Оцена</text:p>
          </table:table-cell>
          <table:table-cell table:style-name="ce1" office:value-type="string" calcext:value-type="string" table:number-columns-spanned="1" table:number-rows-spanned="2">
            <text:p>Сеп1 →</text:p>
          </table:table-cell>
          <table:table-cell table:style-name="ce1" office:value-type="string" calcext:value-type="string" table:number-columns-spanned="10" table:number-rows-spanned="1">
            <text:p>Питања</text:p>
          </table:table-cell>
          <table:covered-table-cell table:number-columns-repeated="9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9" office:value-type="string" calcext:value-type="string" table:number-columns-spanned="1" table:number-rows-spanned="2">
            <text:p>Оцена</text:p>
          </table:table-cell>
        </table:table-row>
        <table:table-row table:style-name="ro1">
          <table:covered-table-cell table:number-columns-repeated="2"/>
          <table:table-cell table:style-name="ce2" office:value-type="float" office:value="1" calcext:value-type="float">
            <text:p>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3" calcext:value-type="float">
            <text:p>13</text:p>
          </table:table-cell>
          <table:table-cell table:style-name="ce3" office:value-type="string" calcext:value-type="string">
            <text:p>Поени (10)</text:p>
          </table:table-cell>
          <table:covered-table-cell/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0" calcext:value-type="float">
            <text:p>10</text:p>
          </table:table-cell>
          <table:covered-table-cell/>
          <table:covered-table-cell table:style-name="ce10"/>
          <table:covered-table-cell/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0" calcext:value-type="float">
            <text:p>10</text:p>
          </table:table-cell>
          <table:covered-table-cell/>
          <table:covered-table-cell table:style-name="ce10"/>
          <table:covered-table-cell/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0" calcext:value-type="float">
            <text:p>10</text:p>
          </table:table-cell>
          <table:covered-table-cell/>
          <table:covered-table-cell table:style-name="ce10"/>
        </table:table-row>
        <table:table-row table:style-name="ro2">
          <table:table-cell office:value-type="string" calcext:value-type="string">
            <text:p><text:s/>176/2024</text:p>
          </table:table-cell>
          <table:table-cell office:value-type="string" calcext:value-type="string">
            <text:p>Алексић, Андреј <text:s text:c="2"/></text:p>
          </table:table-cell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 table:number-columns-repeated="4"/>
          <table:table-cell table:formula="of:=MIN(10;SUM([.C3:.O3]))" office:value-type="float" office:value="8" calcext:value-type="float">
            <text:p>8</text:p>
          </table:table-cell>
          <table:table-cell table:number-columns-repeated="11"/>
          <table:table-cell table:formula="of:=[.P3]+SUM([.R3:.AA3])" office:value-type="float" office:value="8" calcext:value-type="float">
            <text:p>8</text:p>
          </table:table-cell>
          <table:table-cell table:style-name="ce11" table:formula="of:=IF(ISBLANK([.R3]);&quot;&quot;; IF([.AB3]&lt;51; 5; IF([.AB3]&lt;61; 6;IF([.AB3]&lt;71; 7; IF([.AB3]&lt;81; 8; IF([.AB3]&lt;91;9;10))))))">
            <text:p/>
          </table:table-cell>
          <table:table-cell table:number-columns-repeated="11"/>
          <table:table-cell table:formula="of:=[.P3]+SUM([.AE3:.AN3])" office:value-type="float" office:value="8" calcext:value-type="float">
            <text:p>8</text:p>
          </table:table-cell>
          <table:table-cell table:style-name="ce11" table:formula="of:=IF(ISBLANK([.AE3]);&quot;&quot;; IF([.AO3]&lt;51; 5; IF([.AO3]&lt;61; 6;IF([.AO3]&lt;71; 7; IF([.AO3]&lt;81; 8; IF([.AO3]&lt;91;9;10))))))">
            <text:p/>
          </table:table-cell>
          <table:table-cell table:number-columns-repeated="11"/>
          <table:table-cell table:formula="of:=[.P3]+SUM([.AR3:.BA3])" office:value-type="float" office:value="8" calcext:value-type="float">
            <text:p>8</text:p>
          </table:table-cell>
          <table:table-cell table:style-name="ce11" table:formula="of:=IF(ISBLANK([.AR3]);&quot;&quot;; IF([.BB3]&lt;51; 5; IF([.BB3]&lt;61; 6;IF([.BB3]&lt;71; 7; IF([.BB3]&lt;81; 8; IF([.BB3]&lt;91;9;10))))))">
            <text:p/>
          </table:table-cell>
        </table:table-row>
        <table:table-row table:style-name="ro2">
          <table:table-cell office:value-type="string" calcext:value-type="string">
            <text:p><text:s/>177/2024</text:p>
          </table:table-cell>
          <table:table-cell office:value-type="string" calcext:value-type="string">
            <text:p>Андоновски, Тамар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table:formula="of:=MIN(10;SUM([.C4:.O4]))" office:value-type="float" office:value="5" calcext:value-type="float">
            <text:p>5</text:p>
          </table:table-cell>
          <table:table-cell table:number-columns-repeated="11"/>
          <table:table-cell table:formula="of:=[.P4]+SUM([.R4:.AA4])" office:value-type="float" office:value="5" calcext:value-type="float">
            <text:p>5</text:p>
          </table:table-cell>
          <table:table-cell table:formula="of:=IF(ISBLANK([.R4]);&quot;&quot;; IF([.AB4]&lt;51; 5; IF([.AB4]&lt;61; 6;IF([.AB4]&lt;71; 7; IF([.AB4]&lt;81; 8; IF([.AB4]&lt;91;9;10))))))">
            <text:p/>
          </table:table-cell>
          <table:table-cell table:number-columns-repeated="11"/>
          <table:table-cell table:formula="of:=[.P4]+SUM([.AE4:.AN4])" office:value-type="float" office:value="5" calcext:value-type="float">
            <text:p>5</text:p>
          </table:table-cell>
          <table:table-cell table:style-name="ce11" table:formula="of:=IF(ISBLANK([.AE4]);&quot;&quot;; IF([.AO4]&lt;51; 5; IF([.AO4]&lt;61; 6;IF([.AO4]&lt;71; 7; IF([.AO4]&lt;81; 8; IF([.AO4]&lt;91;9;10))))))">
            <text:p/>
          </table:table-cell>
          <table:table-cell table:number-columns-repeated="11"/>
          <table:table-cell table:formula="of:=[.P4]+SUM([.AR4:.BA4])" office:value-type="float" office:value="5" calcext:value-type="float">
            <text:p>5</text:p>
          </table:table-cell>
          <table:table-cell table:style-name="ce11" table:formula="of:=IF(ISBLANK([.AR4]);&quot;&quot;; IF([.BB4]&lt;51; 5; IF([.BB4]&lt;61; 6;IF([.BB4]&lt;71; 7; IF([.BB4]&lt;81; 8; IF([.BB4]&lt;91;9;10))))))">
            <text:p/>
          </table:table-cell>
        </table:table-row>
        <table:table-row table:style-name="ro2">
          <table:table-cell office:value-type="string" calcext:value-type="string">
            <text:p><text:s/>230/2025</text:p>
          </table:table-cell>
          <table:table-cell office:value-type="string" calcext:value-type="string">
            <text:p>Атанасовски, Петар <text:s text:c="2"/></text:p>
          </table:table-cell>
          <table:table-cell table:number-columns-repeated="13"/>
          <table:table-cell table:formula="of:=MIN(10;SUM([.C5:.O5]))" office:value-type="float" office:value="0" calcext:value-type="float">
            <text:p>0</text:p>
          </table:table-cell>
          <table:table-cell table:number-columns-repeated="11"/>
          <table:table-cell table:formula="of:=[.P5]+SUM([.R5:.AA5])" office:value-type="float" office:value="0" calcext:value-type="float">
            <text:p>0</text:p>
          </table:table-cell>
          <table:table-cell table:formula="of:=IF(ISBLANK([.R5]);&quot;&quot;; IF([.AB5]&lt;51; 5; IF([.AB5]&lt;61; 6;IF([.AB5]&lt;71; 7; IF([.AB5]&lt;81; 8; IF([.AB5]&lt;91;9;10))))))">
            <text:p/>
          </table:table-cell>
          <table:table-cell table:number-columns-repeated="11"/>
          <table:table-cell table:formula="of:=[.P5]+SUM([.AE5:.AN5])" office:value-type="float" office:value="0" calcext:value-type="float">
            <text:p>0</text:p>
          </table:table-cell>
          <table:table-cell table:style-name="ce11" table:formula="of:=IF(ISBLANK([.AE5]);&quot;&quot;; IF([.AO5]&lt;51; 5; IF([.AO5]&lt;61; 6;IF([.AO5]&lt;71; 7; IF([.AO5]&lt;81; 8; IF([.AO5]&lt;91;9;10))))))">
            <text:p/>
          </table:table-cell>
          <table:table-cell table:number-columns-repeated="11"/>
          <table:table-cell table:formula="of:=[.P5]+SUM([.AR5:.BA5])" office:value-type="float" office:value="0" calcext:value-type="float">
            <text:p>0</text:p>
          </table:table-cell>
          <table:table-cell table:style-name="ce11" table:formula="of:=IF(ISBLANK([.AR5]);&quot;&quot;; IF([.BB5]&lt;51; 5; IF([.BB5]&lt;61; 6;IF([.BB5]&lt;71; 7; IF([.BB5]&lt;81; 8; IF([.BB5]&lt;91;9;10))))))">
            <text:p/>
          </table:table-cell>
        </table:table-row>
        <table:table-row table:style-name="ro2">
          <table:table-cell office:value-type="string" calcext:value-type="string">
            <text:p>105/2024</text:p>
          </table:table-cell>
          <table:table-cell office:value-type="string" calcext:value-type="string">
            <text:p>Басарић, Бранко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6:.O6]))" office:value-type="float" office:value="1" calcext:value-type="float">
            <text:p>1</text:p>
          </table:table-cell>
          <table:table-cell table:number-columns-repeated="11"/>
          <table:table-cell table:formula="of:=[.P6]+SUM([.R6:.AA6])" office:value-type="float" office:value="1" calcext:value-type="float">
            <text:p>1</text:p>
          </table:table-cell>
          <table:table-cell table:formula="of:=IF(ISBLANK([.R6]);&quot;&quot;; IF([.AB6]&lt;51; 5; IF([.AB6]&lt;61; 6;IF([.AB6]&lt;71; 7; IF([.AB6]&lt;81; 8; IF([.AB6]&lt;91;9;10))))))">
            <text:p/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6]+SUM([.AE6:.AN6])" office:value-type="float" office:value="24" calcext:value-type="float">
            <text:p>24</text:p>
          </table:table-cell>
          <table:table-cell table:style-name="ce11" table:formula="of:=IF(ISBLANK([.AE6]);&quot;&quot;; IF([.AO6]&lt;51; 5; IF([.AO6]&lt;61; 6;IF([.AO6]&lt;71; 7; IF([.AO6]&lt;81; 8; IF([.AO6]&lt;91;9;10))))))" office:value-type="float" office:value="5" calcext:value-type="float">
            <text:p>5</text:p>
          </table:table-cell>
          <table:table-cell/>
          <table:table-cell table:number-columns-repeated="10" office:value-type="float" office:value="0" calcext:value-type="float">
            <text:p>0</text:p>
          </table:table-cell>
          <table:table-cell table:formula="of:=[.P6]+SUM([.AR6:.BA6])" office:value-type="float" office:value="1" calcext:value-type="float">
            <text:p>1</text:p>
          </table:table-cell>
          <table:table-cell table:style-name="ce11" table:formula="of:=IF(ISBLANK([.AR6]);&quot;&quot;; IF([.BB6]&lt;51; 5; IF([.BB6]&lt;61; 6;IF([.BB6]&lt;71; 7; IF([.BB6]&lt;81; 8; IF([.BB6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59/2024</text:p>
          </table:table-cell>
          <table:table-cell office:value-type="string" calcext:value-type="string">
            <text:p>Бикић, Андрија <text:s text:c="2"/></text:p>
          </table:table-cell>
          <table:table-cell table:number-columns-repeated="13"/>
          <table:table-cell table:formula="of:=MIN(10;SUM([.C7:.O7]))" office:value-type="float" office:value="0" calcext:value-type="float">
            <text:p>0</text:p>
          </table:table-cell>
          <table:table-cell table:number-columns-repeated="11"/>
          <table:table-cell table:formula="of:=[.P7]+SUM([.R7:.AA7])" office:value-type="float" office:value="0" calcext:value-type="float">
            <text:p>0</text:p>
          </table:table-cell>
          <table:table-cell table:formula="of:=IF(ISBLANK([.R7]);&quot;&quot;; IF([.AB7]&lt;51; 5; IF([.AB7]&lt;61; 6;IF([.AB7]&lt;71; 7; IF([.AB7]&lt;81; 8; IF([.AB7]&lt;91;9;10))))))">
            <text:p/>
          </table:table-cell>
          <table:table-cell table:number-columns-repeated="11"/>
          <table:table-cell table:formula="of:=[.P7]+SUM([.AE7:.AN7])" office:value-type="float" office:value="0" calcext:value-type="float">
            <text:p>0</text:p>
          </table:table-cell>
          <table:table-cell table:style-name="ce11" table:formula="of:=IF(ISBLANK([.AE7]);&quot;&quot;; IF([.AO7]&lt;51; 5; IF([.AO7]&lt;61; 6;IF([.AO7]&lt;71; 7; IF([.AO7]&lt;81; 8; IF([.AO7]&lt;91;9;10))))))">
            <text:p/>
          </table:table-cell>
          <table:table-cell table:number-columns-repeated="11"/>
          <table:table-cell table:formula="of:=[.P7]+SUM([.AR7:.BA7])" office:value-type="float" office:value="0" calcext:value-type="float">
            <text:p>0</text:p>
          </table:table-cell>
          <table:table-cell table:style-name="ce11" table:formula="of:=IF(ISBLANK([.AR7]);&quot;&quot;; IF([.BB7]&lt;51; 5; IF([.BB7]&lt;61; 6;IF([.BB7]&lt;71; 7; IF([.BB7]&lt;81; 8; IF([.BB7]&lt;91;9;10))))))">
            <text:p/>
          </table:table-cell>
        </table:table-row>
        <table:table-row table:style-name="ro2">
          <table:table-cell office:value-type="string" calcext:value-type="string">
            <text:p><text:s/>231/2024</text:p>
          </table:table-cell>
          <table:table-cell office:value-type="string" calcext:value-type="string">
            <text:p>Бован, Александра <text:s text:c="2"/>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6"/>
          <table:table-cell table:formula="of:=MIN(10;SUM([.C8:.O8]))" office:value-type="float" office:value="3" calcext:value-type="float">
            <text:p>3</text:p>
          </table:table-cell>
          <table:table-cell table:number-columns-repeated="11"/>
          <table:table-cell table:formula="of:=[.P8]+SUM([.R8:.AA8])" office:value-type="float" office:value="3" calcext:value-type="float">
            <text:p>3</text:p>
          </table:table-cell>
          <table:table-cell table:formula="of:=IF(ISBLANK([.R8]);&quot;&quot;; IF([.AB8]&lt;51; 5; IF([.AB8]&lt;61; 6;IF([.AB8]&lt;71; 7; IF([.AB8]&lt;81; 8; IF([.AB8]&lt;91;9;10))))))">
            <text:p/>
          </table:table-cell>
          <table:table-cell/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[.P8]+SUM([.AE8:.AN8])" office:value-type="float" office:value="21" calcext:value-type="float">
            <text:p>21</text:p>
          </table:table-cell>
          <table:table-cell table:style-name="ce11" table:formula="of:=IF(ISBLANK([.AE8]);&quot;&quot;; IF([.AO8]&lt;51; 5; IF([.AO8]&lt;61; 6;IF([.AO8]&lt;71; 7; IF([.AO8]&lt;81; 8; IF([.AO8]&lt;91;9;10))))))" office:value-type="float" office:value="5" calcext:value-type="float">
            <text:p>5</text:p>
          </table:table-cell>
          <table:table-cell/>
          <table:table-cell office:value-type="float" office:value="0" calcext:value-type="float">
            <text:p>0</text:p>
          </table:table-cell>
          <table:table-cell table:number-columns-repeated="5"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[.P8]+SUM([.AR8:.BA8])" office:value-type="float" office:value="63" calcext:value-type="float">
            <text:p>63</text:p>
          </table:table-cell>
          <table:table-cell table:style-name="ce11" table:formula="of:=IF(ISBLANK([.AR8]);&quot;&quot;; IF([.BB8]&lt;51; 5; IF([.BB8]&lt;61; 6;IF([.BB8]&lt;71; 7; IF([.BB8]&lt;81; 8; IF([.BB8]&lt;91;9;10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216/2024</text:p>
          </table:table-cell>
          <table:table-cell office:value-type="string" calcext:value-type="string">
            <text:p>Буквић, Нађ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9:.O9]))" office:value-type="float" office:value="1" calcext:value-type="float">
            <text:p>1</text:p>
          </table:table-cell>
          <table:table-cell table:number-columns-repeated="11"/>
          <table:table-cell table:formula="of:=[.P9]+SUM([.R9:.AA9])" office:value-type="float" office:value="1" calcext:value-type="float">
            <text:p>1</text:p>
          </table:table-cell>
          <table:table-cell table:formula="of:=IF(ISBLANK([.R9]);&quot;&quot;; IF([.AB9]&lt;51; 5; IF([.AB9]&lt;61; 6;IF([.AB9]&lt;71; 7; IF([.AB9]&lt;81; 8; IF([.AB9]&lt;91;9;10))))))">
            <text:p/>
          </table:table-cell>
          <table:table-cell table:number-columns-repeated="11"/>
          <table:table-cell table:formula="of:=[.P9]+SUM([.AE9:.AN9])" office:value-type="float" office:value="1" calcext:value-type="float">
            <text:p>1</text:p>
          </table:table-cell>
          <table:table-cell table:style-name="ce11" table:formula="of:=IF(ISBLANK([.AE9]);&quot;&quot;; IF([.AO9]&lt;51; 5; IF([.AO9]&lt;61; 6;IF([.AO9]&lt;71; 7; IF([.AO9]&lt;81; 8; IF([.AO9]&lt;91;9;10))))))">
            <text:p/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9]+SUM([.AR9:.BA9])" office:value-type="float" office:value="37" calcext:value-type="float">
            <text:p>37</text:p>
          </table:table-cell>
          <table:table-cell table:style-name="ce11" table:formula="of:=IF(ISBLANK([.AR9]);&quot;&quot;; IF([.BB9]&lt;51; 5; IF([.BB9]&lt;61; 6;IF([.BB9]&lt;71; 7; IF([.BB9]&lt;81; 8; IF([.BB9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81/2024</text:p>
          </table:table-cell>
          <table:table-cell office:value-type="string" calcext:value-type="string">
            <text:p>Василић, Милисав <text:s text:c="2"/></text:p>
          </table:table-cell>
          <table:table-cell table:number-columns-repeated="3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6"/>
          <table:table-cell table:formula="of:=MIN(10;SUM([.C10:.O10]))" office:value-type="float" office:value="3" calcext:value-type="float">
            <text:p>3</text:p>
          </table:table-cell>
          <table:table-cell/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[.P10]+SUM([.R10:.AA10])" office:value-type="float" office:value="18" calcext:value-type="float">
            <text:p>18</text:p>
          </table:table-cell>
          <table:table-cell table:style-name="ce11" table:formula="of:=IF(ISBLANK([.R10]);&quot;&quot;; IF([.AB10]&lt;51; 5; IF([.AB10]&lt;61; 6;IF([.AB10]&lt;71; 7; IF([.AB10]&lt;81; 8; IF([.AB10]&lt;91;9;10))))))" office:value-type="float" office:value="5" calcext:value-type="float">
            <text:p>5</text:p>
          </table:table-cell>
          <table:table-cell/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10]+SUM([.AE10:.AN10])" office:value-type="float" office:value="56" calcext:value-type="float">
            <text:p>56</text:p>
          </table:table-cell>
          <table:table-cell table:style-name="ce11" table:formula="of:=IF(ISBLANK([.AE10]);&quot;&quot;; IF([.AO10]&lt;51; 5; IF([.AO10]&lt;61; 6;IF([.AO10]&lt;71; 7; IF([.AO10]&lt;81; 8; IF([.AO10]&lt;91;9;10))))))" office:value-type="float" office:value="6" calcext:value-type="float">
            <text:p>6</text:p>
          </table:table-cell>
          <table:table-cell table:number-columns-repeated="11"/>
          <table:table-cell table:formula="of:=[.P10]+SUM([.AR10:.BA10])" office:value-type="float" office:value="3" calcext:value-type="float">
            <text:p>3</text:p>
          </table:table-cell>
          <table:table-cell table:style-name="ce11" table:formula="of:=IF(ISBLANK([.AR10]);&quot;&quot;; IF([.BB10]&lt;51; 5; IF([.BB10]&lt;61; 6;IF([.BB10]&lt;71; 7; IF([.BB10]&lt;81; 8; IF([.BB10]&lt;91;9;10))))))">
            <text:p/>
          </table:table-cell>
        </table:table-row>
        <table:table-row table:style-name="ro2">
          <table:table-cell office:value-type="string" calcext:value-type="string">
            <text:p><text:s/>121/2024</text:p>
          </table:table-cell>
          <table:table-cell office:value-type="string" calcext:value-type="string">
            <text:p>Васиљевић, Страхињ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formula="of:=MIN(10;SUM([.C11:.O11]))" office:value-type="float" office:value="7" calcext:value-type="float">
            <text:p>7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11]+SUM([.R11:.AA11])" office:value-type="float" office:value="41.5" calcext:value-type="float">
            <text:p>41.5</text:p>
          </table:table-cell>
          <table:table-cell table:style-name="ce11" table:formula="of:=IF(ISBLANK([.R11]);&quot;&quot;; IF([.AB11]&lt;51; 5; IF([.AB11]&lt;61; 6;IF([.AB11]&lt;71; 7; IF([.AB11]&lt;81; 8; IF([.AB11]&lt;91;9;10))))))" office:value-type="float" office:value="5" calcext:value-type="float">
            <text:p>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[.P11]+SUM([.AE11:.AN11])" office:value-type="float" office:value="39" calcext:value-type="float">
            <text:p>39</text:p>
          </table:table-cell>
          <table:table-cell table:style-name="ce11" table:formula="of:=IF(ISBLANK([.AE11]);&quot;&quot;; IF([.AO11]&lt;51; 5; IF([.AO11]&lt;61; 6;IF([.AO11]&lt;71; 7; IF([.AO11]&lt;81; 8; IF([.AO11]&lt;91;9;10))))))" office:value-type="float" office:value="5" calcext:value-type="float">
            <text:p>5</text:p>
          </table:table-cell>
          <table:table-cell/>
          <table:table-cell office:value-type="float" office:value="0" calcext:value-type="float">
            <text:p>0</text:p>
          </table:table-cell>
          <table:table-cell table:number-columns-repeated="4"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formula="of:=[.P11]+SUM([.AR11:.BA11])" office:value-type="float" office:value="71" calcext:value-type="float">
            <text:p>71</text:p>
          </table:table-cell>
          <table:table-cell table:style-name="ce11" table:formula="of:=IF(ISBLANK([.AR11]);&quot;&quot;; IF([.BB11]&lt;51; 5; IF([.BB11]&lt;61; 6;IF([.BB11]&lt;71; 7; IF([.BB11]&lt;81; 8; IF([.BB11]&lt;91;9;10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114/2024</text:p>
          </table:table-cell>
          <table:table-cell office:value-type="string" calcext:value-type="string">
            <text:p>Величковић, Војин <text:s text:c="2"/>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10" office:value-type="float" office:value="1" calcext:value-type="float">
            <text:p>1</text:p>
          </table:table-cell>
          <table:table-cell table:formula="of:=MIN(10;SUM([.C12:.O12]))" office:value-type="float" office:value="10" calcext:value-type="float">
            <text:p>10</text:p>
          </table:table-cell>
          <table:table-cell/>
          <table:table-cell office:value-type="float" office:value="2.5" calcext:value-type="float">
            <text:p>2.5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12]+SUM([.R12:.AA12])" office:value-type="float" office:value="42.5" calcext:value-type="float">
            <text:p>42.5</text:p>
          </table:table-cell>
          <table:table-cell table:style-name="ce11" table:formula="of:=IF(ISBLANK([.R12]);&quot;&quot;; IF([.AB12]&lt;51; 5; IF([.AB12]&lt;61; 6;IF([.AB12]&lt;71; 7; IF([.AB12]&lt;81; 8; IF([.AB12]&lt;91;9;10))))))" office:value-type="float" office:value="5" calcext:value-type="float">
            <text:p>5</text:p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7" office:value-type="float" office:value="0" calcext:value-type="float">
            <text:p>0</text:p>
          </table:table-cell>
          <table:table-cell table:formula="of:=[.P12]+SUM([.AE12:.AN12])" office:value-type="float" office:value="15" calcext:value-type="float">
            <text:p>15</text:p>
          </table:table-cell>
          <table:table-cell table:style-name="ce11" table:formula="of:=IF(ISBLANK([.AE12]);&quot;&quot;; IF([.AO12]&lt;51; 5; IF([.AO12]&lt;61; 6;IF([.AO12]&lt;71; 7; IF([.AO12]&lt;81; 8; IF([.AO12]&lt;91;9;10))))))" office:value-type="float" office:value="5" calcext:value-type="float">
            <text:p>5</text:p>
          </table:table-cell>
          <table:table-cell/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P12]+SUM([.AR12:.BA12])" office:value-type="float" office:value="61" calcext:value-type="float">
            <text:p>61</text:p>
          </table:table-cell>
          <table:table-cell table:style-name="ce11" table:formula="of:=IF(ISBLANK([.AR12]);&quot;&quot;; IF([.BB12]&lt;51; 5; IF([.BB12]&lt;61; 6;IF([.BB12]&lt;71; 7; IF([.BB12]&lt;81; 8; IF([.BB12]&lt;91;9;10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261/2024</text:p>
          </table:table-cell>
          <table:table-cell office:value-type="string" calcext:value-type="string">
            <text:p>Вуковић, Јелен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13:.O13]))" office:value-type="float" office:value="1" calcext:value-type="float">
            <text:p>1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13]+SUM([.R13:.AA13])" office:value-type="float" office:value="31" calcext:value-type="float">
            <text:p>31</text:p>
          </table:table-cell>
          <table:table-cell table:style-name="ce11" table:formula="of:=IF(ISBLANK([.R13]);&quot;&quot;; IF([.AB13]&lt;51; 5; IF([.AB13]&lt;61; 6;IF([.AB13]&lt;71; 7; IF([.AB13]&lt;81; 8; IF([.AB13]&lt;91;9;10))))))" office:value-type="float" office:value="5" calcext:value-type="float">
            <text:p>5</text:p>
          </table:table-cell>
          <table:table-cell/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13]+SUM([.AE13:.AN13])" office:value-type="float" office:value="31" calcext:value-type="float">
            <text:p>31</text:p>
          </table:table-cell>
          <table:table-cell table:style-name="ce11" table:formula="of:=IF(ISBLANK([.AE13]);&quot;&quot;; IF([.AO13]&lt;51; 5; IF([.AO13]&lt;61; 6;IF([.AO13]&lt;71; 7; IF([.AO13]&lt;81; 8; IF([.AO13]&lt;91;9;10))))))" office:value-type="float" office:value="5" calcext:value-type="float">
            <text:p>5</text:p>
          </table:table-cell>
          <table:table-cell/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13]+SUM([.AR13:.BA13])" office:value-type="float" office:value="39" calcext:value-type="float">
            <text:p>39</text:p>
          </table:table-cell>
          <table:table-cell table:style-name="ce11" table:formula="of:=IF(ISBLANK([.AR13]);&quot;&quot;; IF([.BB13]&lt;51; 5; IF([.BB13]&lt;61; 6;IF([.BB13]&lt;71; 7; IF([.BB13]&lt;81; 8; IF([.BB13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35/2024</text:p>
          </table:table-cell>
          <table:table-cell office:value-type="string" calcext:value-type="string">
            <text:p>Вуксановић, Лука <text:s text:c="2"/></text:p>
          </table:table-cell>
          <table:table-cell table:number-columns-repeated="13"/>
          <table:table-cell table:formula="of:=MIN(10;SUM([.C14:.O14]))" office:value-type="float" office:value="0" calcext:value-type="float">
            <text:p>0</text:p>
          </table:table-cell>
          <table:table-cell table:number-columns-repeated="11"/>
          <table:table-cell table:formula="of:=[.P14]+SUM([.R14:.AA14])" office:value-type="float" office:value="0" calcext:value-type="float">
            <text:p>0</text:p>
          </table:table-cell>
          <table:table-cell table:formula="of:=IF(ISBLANK([.R14]);&quot;&quot;; IF([.AB14]&lt;51; 5; IF([.AB14]&lt;61; 6;IF([.AB14]&lt;71; 7; IF([.AB14]&lt;81; 8; IF([.AB14]&lt;91;9;10))))))">
            <text:p/>
          </table:table-cell>
          <table:table-cell table:number-columns-repeated="11"/>
          <table:table-cell table:formula="of:=[.P14]+SUM([.AE14:.AN14])" office:value-type="float" office:value="0" calcext:value-type="float">
            <text:p>0</text:p>
          </table:table-cell>
          <table:table-cell table:style-name="ce11" table:formula="of:=IF(ISBLANK([.AE14]);&quot;&quot;; IF([.AO14]&lt;51; 5; IF([.AO14]&lt;61; 6;IF([.AO14]&lt;71; 7; IF([.AO14]&lt;81; 8; IF([.AO14]&lt;91;9;10))))))">
            <text:p/>
          </table:table-cell>
          <table:table-cell table:number-columns-repeated="11"/>
          <table:table-cell table:formula="of:=[.P14]+SUM([.AR14:.BA14])" office:value-type="float" office:value="0" calcext:value-type="float">
            <text:p>0</text:p>
          </table:table-cell>
          <table:table-cell table:style-name="ce11" table:formula="of:=IF(ISBLANK([.AR14]);&quot;&quot;; IF([.BB14]&lt;51; 5; IF([.BB14]&lt;61; 6;IF([.BB14]&lt;71; 7; IF([.BB14]&lt;81; 8; IF([.BB14]&lt;91;9;10))))))">
            <text:p/>
          </table:table-cell>
        </table:table-row>
        <table:table-row table:style-name="ro2">
          <table:table-cell office:value-type="string" calcext:value-type="string">
            <text:p><text:s/>157/2024</text:p>
          </table:table-cell>
          <table:table-cell office:value-type="string" calcext:value-type="string">
            <text:p>Вулетић, Михаило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9"/>
          <table:table-cell table:formula="of:=MIN(10;SUM([.C15:.O15]))" office:value-type="float" office:value="3" calcext:value-type="float">
            <text:p>3</text:p>
          </table:table-cell>
          <table:table-cell table:number-columns-repeated="11"/>
          <table:table-cell table:formula="of:=[.P15]+SUM([.R15:.AA15])" office:value-type="float" office:value="3" calcext:value-type="float">
            <text:p>3</text:p>
          </table:table-cell>
          <table:table-cell table:formula="of:=IF(ISBLANK([.R15]);&quot;&quot;; IF([.AB15]&lt;51; 5; IF([.AB15]&lt;61; 6;IF([.AB15]&lt;71; 7; IF([.AB15]&lt;81; 8; IF([.AB15]&lt;91;9;10))))))">
            <text:p/>
          </table:table-cell>
          <table:table-cell/>
          <table:table-cell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formula="of:=[.P15]+SUM([.AE15:.AN15])" office:value-type="float" office:value="57" calcext:value-type="float">
            <text:p>57</text:p>
          </table:table-cell>
          <table:table-cell table:style-name="ce11" table:formula="of:=IF(ISBLANK([.AE15]);&quot;&quot;; IF([.AO15]&lt;51; 5; IF([.AO15]&lt;61; 6;IF([.AO15]&lt;71; 7; IF([.AO15]&lt;81; 8; IF([.AO15]&lt;91;9;10))))))" office:value-type="float" office:value="6" calcext:value-type="float">
            <text:p>6</text:p>
          </table:table-cell>
          <table:table-cell table:number-columns-repeated="11"/>
          <table:table-cell table:formula="of:=[.P15]+SUM([.AR15:.BA15])" office:value-type="float" office:value="3" calcext:value-type="float">
            <text:p>3</text:p>
          </table:table-cell>
          <table:table-cell table:style-name="ce11" table:formula="of:=IF(ISBLANK([.AR15]);&quot;&quot;; IF([.BB15]&lt;51; 5; IF([.BB15]&lt;61; 6;IF([.BB15]&lt;71; 7; IF([.BB15]&lt;81; 8; IF([.BB15]&lt;91;9;10))))))">
            <text:p/>
          </table:table-cell>
        </table:table-row>
        <table:table-row table:style-name="ro2">
          <table:table-cell office:value-type="string" calcext:value-type="string">
            <text:p><text:s/>253/2024</text:p>
          </table:table-cell>
          <table:table-cell office:value-type="string" calcext:value-type="string">
            <text:p>Гајевић, Војин <text:s text:c="2"/></text:p>
          </table:table-cell>
          <table:table-cell table:number-columns-repeated="13"/>
          <table:table-cell table:formula="of:=MIN(10;SUM([.C16:.O16]))" office:value-type="float" office:value="0" calcext:value-type="float">
            <text:p>0</text:p>
          </table:table-cell>
          <table:table-cell table:number-columns-repeated="11"/>
          <table:table-cell table:formula="of:=[.P16]+SUM([.R16:.AA16])" office:value-type="float" office:value="0" calcext:value-type="float">
            <text:p>0</text:p>
          </table:table-cell>
          <table:table-cell table:formula="of:=IF(ISBLANK([.R16]);&quot;&quot;; IF([.AB16]&lt;51; 5; IF([.AB16]&lt;61; 6;IF([.AB16]&lt;71; 7; IF([.AB16]&lt;81; 8; IF([.AB16]&lt;91;9;10))))))">
            <text:p/>
          </table:table-cell>
          <table:table-cell table:number-columns-repeated="11"/>
          <table:table-cell table:formula="of:=[.P16]+SUM([.AE16:.AN16])" office:value-type="float" office:value="0" calcext:value-type="float">
            <text:p>0</text:p>
          </table:table-cell>
          <table:table-cell table:style-name="ce11" table:formula="of:=IF(ISBLANK([.AE16]);&quot;&quot;; IF([.AO16]&lt;51; 5; IF([.AO16]&lt;61; 6;IF([.AO16]&lt;71; 7; IF([.AO16]&lt;81; 8; IF([.AO16]&lt;91;9;10))))))">
            <text:p/>
          </table:table-cell>
          <table:table-cell table:number-columns-repeated="11"/>
          <table:table-cell table:formula="of:=[.P16]+SUM([.AR16:.BA16])" office:value-type="float" office:value="0" calcext:value-type="float">
            <text:p>0</text:p>
          </table:table-cell>
          <table:table-cell table:style-name="ce11" table:formula="of:=IF(ISBLANK([.AR16]);&quot;&quot;; IF([.BB16]&lt;51; 5; IF([.BB16]&lt;61; 6;IF([.BB16]&lt;71; 7; IF([.BB16]&lt;81; 8; IF([.BB16]&lt;91;9;10))))))">
            <text:p/>
          </table:table-cell>
        </table:table-row>
        <table:table-row table:style-name="ro2">
          <table:table-cell office:value-type="string" calcext:value-type="string">
            <text:p><text:s/>49/2024</text:p>
          </table:table-cell>
          <table:table-cell office:value-type="string" calcext:value-type="string">
            <text:p>Гојковић, Филип <text:s text:c="2"/></text:p>
          </table:table-cell>
          <table:table-cell table:number-columns-repeated="13"/>
          <table:table-cell table:formula="of:=MIN(10;SUM([.C17:.O17]))" office:value-type="float" office:value="0" calcext:value-type="float">
            <text:p>0</text:p>
          </table:table-cell>
          <table:table-cell table:number-columns-repeated="11"/>
          <table:table-cell table:formula="of:=[.P17]+SUM([.R17:.AA17])" office:value-type="float" office:value="0" calcext:value-type="float">
            <text:p>0</text:p>
          </table:table-cell>
          <table:table-cell table:formula="of:=IF(ISBLANK([.R17]);&quot;&quot;; IF([.AB17]&lt;51; 5; IF([.AB17]&lt;61; 6;IF([.AB17]&lt;71; 7; IF([.AB17]&lt;81; 8; IF([.AB17]&lt;91;9;10))))))">
            <text:p/>
          </table:table-cell>
          <table:table-cell table:number-columns-repeated="11"/>
          <table:table-cell table:formula="of:=[.P17]+SUM([.AE17:.AN17])" office:value-type="float" office:value="0" calcext:value-type="float">
            <text:p>0</text:p>
          </table:table-cell>
          <table:table-cell table:style-name="ce11" table:formula="of:=IF(ISBLANK([.AE17]);&quot;&quot;; IF([.AO17]&lt;51; 5; IF([.AO17]&lt;61; 6;IF([.AO17]&lt;71; 7; IF([.AO17]&lt;81; 8; IF([.AO17]&lt;91;9;10))))))">
            <text:p/>
          </table:table-cell>
          <table:table-cell table:number-columns-repeated="11"/>
          <table:table-cell table:formula="of:=[.P17]+SUM([.AR17:.BA17])" office:value-type="float" office:value="0" calcext:value-type="float">
            <text:p>0</text:p>
          </table:table-cell>
          <table:table-cell table:style-name="ce11" table:formula="of:=IF(ISBLANK([.AR17]);&quot;&quot;; IF([.BB17]&lt;51; 5; IF([.BB17]&lt;61; 6;IF([.BB17]&lt;71; 7; IF([.BB17]&lt;81; 8; IF([.BB17]&lt;91;9;10))))))">
            <text:p/>
          </table:table-cell>
        </table:table-row>
        <table:table-row table:style-name="ro2">
          <table:table-cell office:value-type="string" calcext:value-type="string">
            <text:p><text:s/>161/2024</text:p>
          </table:table-cell>
          <table:table-cell office:value-type="string" calcext:value-type="string">
            <text:p>Грујић, Марија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10;SUM([.C18:.O18]))" office:value-type="float" office:value="7" calcext:value-type="float">
            <text:p>7</text:p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[.P18]+SUM([.R18:.AA18])" office:value-type="float" office:value="86" calcext:value-type="float">
            <text:p>86</text:p>
          </table:table-cell>
          <table:table-cell table:style-name="ce11" table:formula="of:=IF(ISBLANK([.R18]);&quot;&quot;; IF([.AB18]&lt;51; 5; IF([.AB18]&lt;61; 6;IF([.AB18]&lt;71; 7; IF([.AB18]&lt;81; 8; IF([.AB18]&lt;91;9;10))))))" office:value-type="float" office:value="9" calcext:value-type="float">
            <text:p>9</text:p>
          </table:table-cell>
          <table:table-cell table:number-columns-repeated="11"/>
          <table:table-cell table:formula="of:=[.P18]+SUM([.AE18:.AN18])" office:value-type="float" office:value="7" calcext:value-type="float">
            <text:p>7</text:p>
          </table:table-cell>
          <table:table-cell table:style-name="ce11" table:formula="of:=IF(ISBLANK([.AE18]);&quot;&quot;; IF([.AO18]&lt;51; 5; IF([.AO18]&lt;61; 6;IF([.AO18]&lt;71; 7; IF([.AO18]&lt;81; 8; IF([.AO18]&lt;91;9;10))))))">
            <text:p/>
          </table:table-cell>
          <table:table-cell table:number-columns-repeated="11"/>
          <table:table-cell table:formula="of:=[.P18]+SUM([.AR18:.BA18])" office:value-type="float" office:value="7" calcext:value-type="float">
            <text:p>7</text:p>
          </table:table-cell>
          <table:table-cell table:style-name="ce11" table:formula="of:=IF(ISBLANK([.AR18]);&quot;&quot;; IF([.BB18]&lt;51; 5; IF([.BB18]&lt;61; 6;IF([.BB18]&lt;71; 7; IF([.BB18]&lt;81; 8; IF([.BB18]&lt;91;9;10))))))">
            <text:p/>
          </table:table-cell>
        </table:table-row>
        <table:table-row table:style-name="ro2">
          <table:table-cell office:value-type="string" calcext:value-type="string">
            <text:p><text:s/>148/2024</text:p>
          </table:table-cell>
          <table:table-cell office:value-type="string" calcext:value-type="string">
            <text:p>Давидовић, Никола <text:s text:c="2"/></text:p>
          </table:table-cell>
          <table:table-cell table:number-columns-repeated="9"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formula="of:=MIN(10;SUM([.C19:.O19]))" office:value-type="float" office:value="2" calcext:value-type="float">
            <text:p>2</text:p>
          </table:table-cell>
          <table:table-cell/>
          <table:table-cell office:value-type="float" office:value="7.5" calcext:value-type="float">
            <text:p>7.5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[.P19]+SUM([.R19:.AA19])" office:value-type="float" office:value="26.5" calcext:value-type="float">
            <text:p>26.5</text:p>
          </table:table-cell>
          <table:table-cell table:style-name="ce11" table:formula="of:=IF(ISBLANK([.R19]);&quot;&quot;; IF([.AB19]&lt;51; 5; IF([.AB19]&lt;61; 6;IF([.AB19]&lt;71; 7; IF([.AB19]&lt;81; 8; IF([.AB19]&lt;91;9;10))))))" office:value-type="float" office:value="5" calcext:value-type="float">
            <text:p>5</text:p>
          </table:table-cell>
          <table:table-cell/>
          <table:table-cell office:value-type="float" office:value="4" calcext:value-type="float">
            <text:p>4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19]+SUM([.AE19:.AN19])" office:value-type="float" office:value="51" calcext:value-type="float">
            <text:p>51</text:p>
          </table:table-cell>
          <table:table-cell table:style-name="ce11" table:formula="of:=IF(ISBLANK([.AE19]);&quot;&quot;; IF([.AO19]&lt;51; 5; IF([.AO19]&lt;61; 6;IF([.AO19]&lt;71; 7; IF([.AO19]&lt;81; 8; IF([.AO19]&lt;91;9;10))))))" office:value-type="float" office:value="6" calcext:value-type="float">
            <text:p>6</text:p>
          </table:table-cell>
          <table:table-cell table:number-columns-repeated="11"/>
          <table:table-cell table:formula="of:=[.P19]+SUM([.AR19:.BA19])" office:value-type="float" office:value="2" calcext:value-type="float">
            <text:p>2</text:p>
          </table:table-cell>
          <table:table-cell table:style-name="ce11" table:formula="of:=IF(ISBLANK([.AR19]);&quot;&quot;; IF([.BB19]&lt;51; 5; IF([.BB19]&lt;61; 6;IF([.BB19]&lt;71; 7; IF([.BB19]&lt;81; 8; IF([.BB19]&lt;91;9;10))))))">
            <text:p/>
          </table:table-cell>
        </table:table-row>
        <table:table-row table:style-name="ro2">
          <table:table-cell office:value-type="string" calcext:value-type="string">
            <text:p><text:s/>95/2024</text:p>
          </table:table-cell>
          <table:table-cell office:value-type="string" calcext:value-type="string">
            <text:p>Дебељевић, Огњен <text:s text:c="2"/></text:p>
          </table:table-cell>
          <table:table-cell table:number-columns-repeated="13"/>
          <table:table-cell table:formula="of:=MIN(10;SUM([.C20:.O20]))" office:value-type="float" office:value="0" calcext:value-type="float">
            <text:p>0</text:p>
          </table:table-cell>
          <table:table-cell table:number-columns-repeated="11"/>
          <table:table-cell table:formula="of:=[.P20]+SUM([.R20:.AA20])" office:value-type="float" office:value="0" calcext:value-type="float">
            <text:p>0</text:p>
          </table:table-cell>
          <table:table-cell table:formula="of:=IF(ISBLANK([.R20]);&quot;&quot;; IF([.AB20]&lt;51; 5; IF([.AB20]&lt;61; 6;IF([.AB20]&lt;71; 7; IF([.AB20]&lt;81; 8; IF([.AB20]&lt;91;9;10))))))">
            <text:p/>
          </table:table-cell>
          <table:table-cell table:number-columns-repeated="11"/>
          <table:table-cell table:formula="of:=[.P20]+SUM([.AE20:.AN20])" office:value-type="float" office:value="0" calcext:value-type="float">
            <text:p>0</text:p>
          </table:table-cell>
          <table:table-cell table:style-name="ce11" table:formula="of:=IF(ISBLANK([.AE20]);&quot;&quot;; IF([.AO20]&lt;51; 5; IF([.AO20]&lt;61; 6;IF([.AO20]&lt;71; 7; IF([.AO20]&lt;81; 8; IF([.AO20]&lt;91;9;10))))))">
            <text:p/>
          </table:table-cell>
          <table:table-cell/>
          <table:table-cell table:number-columns-repeated="4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[.P20]+SUM([.AR20:.BA20])" office:value-type="float" office:value="5" calcext:value-type="float">
            <text:p>5</text:p>
          </table:table-cell>
          <table:table-cell table:style-name="ce11" table:formula="of:=IF(ISBLANK([.AR20]);&quot;&quot;; IF([.BB20]&lt;51; 5; IF([.BB20]&lt;61; 6;IF([.BB20]&lt;71; 7; IF([.BB20]&lt;81; 8; IF([.BB20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42/2024</text:p>
          </table:table-cell>
          <table:table-cell office:value-type="string" calcext:value-type="string">
            <text:p>Димитријевић, Невен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9"/>
          <table:table-cell table:formula="of:=MIN(10;SUM([.C21:.O21]))" office:value-type="float" office:value="3" calcext:value-type="float">
            <text:p>3</text:p>
          </table:table-cell>
          <table:table-cell table:number-columns-repeated="11"/>
          <table:table-cell table:formula="of:=[.P21]+SUM([.R21:.AA21])" office:value-type="float" office:value="3" calcext:value-type="float">
            <text:p>3</text:p>
          </table:table-cell>
          <table:table-cell table:formula="of:=IF(ISBLANK([.R21]);&quot;&quot;; IF([.AB21]&lt;51; 5; IF([.AB21]&lt;61; 6;IF([.AB21]&lt;71; 7; IF([.AB21]&lt;81; 8; IF([.AB21]&lt;91;9;10))))))">
            <text:p/>
          </table:table-cell>
          <table:table-cell table:number-columns-repeated="11"/>
          <table:table-cell table:formula="of:=[.P21]+SUM([.AE21:.AN21])" office:value-type="float" office:value="3" calcext:value-type="float">
            <text:p>3</text:p>
          </table:table-cell>
          <table:table-cell table:style-name="ce11" table:formula="of:=IF(ISBLANK([.AE21]);&quot;&quot;; IF([.AO21]&lt;51; 5; IF([.AO21]&lt;61; 6;IF([.AO21]&lt;71; 7; IF([.AO21]&lt;81; 8; IF([.AO21]&lt;91;9;10))))))">
            <text:p/>
          </table:table-cell>
          <table:table-cell table:number-columns-repeated="11"/>
          <table:table-cell table:formula="of:=[.P21]+SUM([.AR21:.BA21])" office:value-type="float" office:value="3" calcext:value-type="float">
            <text:p>3</text:p>
          </table:table-cell>
          <table:table-cell table:style-name="ce11" table:formula="of:=IF(ISBLANK([.AR21]);&quot;&quot;; IF([.BB21]&lt;51; 5; IF([.BB21]&lt;61; 6;IF([.BB21]&lt;71; 7; IF([.BB21]&lt;81; 8; IF([.BB21]&lt;91;9;10))))))">
            <text:p/>
          </table:table-cell>
        </table:table-row>
        <table:table-row table:style-name="ro2">
          <table:table-cell office:value-type="string" calcext:value-type="string">
            <text:p><text:s/>45/2024</text:p>
          </table:table-cell>
          <table:table-cell office:value-type="string" calcext:value-type="string">
            <text:p>Думановић, Марко <text:s text:c="2"/>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formula="of:=MIN(10;SUM([.C22:.O22]))" office:value-type="float" office:value="3" calcext:value-type="float">
            <text:p>3</text:p>
          </table:table-cell>
          <table:table-cell table:number-columns-repeated="11"/>
          <table:table-cell table:formula="of:=[.P22]+SUM([.R22:.AA22])" office:value-type="float" office:value="3" calcext:value-type="float">
            <text:p>3</text:p>
          </table:table-cell>
          <table:table-cell table:formula="of:=IF(ISBLANK([.R22]);&quot;&quot;; IF([.AB22]&lt;51; 5; IF([.AB22]&lt;61; 6;IF([.AB22]&lt;71; 7; IF([.AB22]&lt;81; 8; IF([.AB22]&lt;91;9;10))))))">
            <text:p/>
          </table:table-cell>
          <table:table-cell table:number-columns-repeated="11"/>
          <table:table-cell table:formula="of:=[.P22]+SUM([.AE22:.AN22])" office:value-type="float" office:value="3" calcext:value-type="float">
            <text:p>3</text:p>
          </table:table-cell>
          <table:table-cell table:style-name="ce11" table:formula="of:=IF(ISBLANK([.AE22]);&quot;&quot;; IF([.AO22]&lt;51; 5; IF([.AO22]&lt;61; 6;IF([.AO22]&lt;71; 7; IF([.AO22]&lt;81; 8; IF([.AO22]&lt;91;9;10))))))">
            <text:p/>
          </table:table-cell>
          <table:table-cell table:number-columns-repeated="11"/>
          <table:table-cell table:formula="of:=[.P22]+SUM([.AR22:.BA22])" office:value-type="float" office:value="3" calcext:value-type="float">
            <text:p>3</text:p>
          </table:table-cell>
          <table:table-cell table:style-name="ce11" table:formula="of:=IF(ISBLANK([.AR22]);&quot;&quot;; IF([.BB22]&lt;51; 5; IF([.BB22]&lt;61; 6;IF([.BB22]&lt;71; 7; IF([.BB22]&lt;81; 8; IF([.BB22]&lt;91;9;10))))))">
            <text:p/>
          </table:table-cell>
        </table:table-row>
        <table:table-row table:style-name="ro2">
          <table:table-cell office:value-type="string" calcext:value-type="string">
            <text:p><text:s/>262/2024</text:p>
          </table:table-cell>
          <table:table-cell office:value-type="string" calcext:value-type="string">
            <text:p>Ђоковић, Милиц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23:.O23]))" office:value-type="float" office:value="1" calcext:value-type="float">
            <text:p>1</text:p>
          </table:table-cell>
          <table:table-cell table:number-columns-repeated="11"/>
          <table:table-cell table:formula="of:=[.P23]+SUM([.R23:.AA23])" office:value-type="float" office:value="1" calcext:value-type="float">
            <text:p>1</text:p>
          </table:table-cell>
          <table:table-cell table:formula="of:=IF(ISBLANK([.R23]);&quot;&quot;; IF([.AB23]&lt;51; 5; IF([.AB23]&lt;61; 6;IF([.AB23]&lt;71; 7; IF([.AB23]&lt;81; 8; IF([.AB23]&lt;91;9;10))))))">
            <text:p/>
          </table:table-cell>
          <table:table-cell table:number-columns-repeated="11"/>
          <table:table-cell table:formula="of:=[.P23]+SUM([.AE23:.AN23])" office:value-type="float" office:value="1" calcext:value-type="float">
            <text:p>1</text:p>
          </table:table-cell>
          <table:table-cell table:style-name="ce11" table:formula="of:=IF(ISBLANK([.AE23]);&quot;&quot;; IF([.AO23]&lt;51; 5; IF([.AO23]&lt;61; 6;IF([.AO23]&lt;71; 7; IF([.AO23]&lt;81; 8; IF([.AO23]&lt;91;9;10))))))">
            <text:p/>
          </table:table-cell>
          <table:table-cell/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P23]+SUM([.AR23:.BA23])" office:value-type="float" office:value="51" calcext:value-type="float">
            <text:p>51</text:p>
          </table:table-cell>
          <table:table-cell table:style-name="ce11" table:formula="of:=IF(ISBLANK([.AR23]);&quot;&quot;; IF([.BB23]&lt;51; 5; IF([.BB23]&lt;61; 6;IF([.BB23]&lt;71; 7; IF([.BB23]&lt;81; 8; IF([.BB23]&lt;91;9;10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38/2024</text:p>
          </table:table-cell>
          <table:table-cell office:value-type="string" calcext:value-type="string">
            <text:p>Живадиновић, Јана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 table:number-columns-repeated="2"/>
          <table:table-cell table:formula="of:=MIN(10;SUM([.C24:.O24]))" office:value-type="float" office:value="9" calcext:value-type="float">
            <text:p>9</text:p>
          </table:table-cell>
          <table:table-cell/>
          <table:table-cell office:value-type="float" office:value="2.5" calcext:value-type="float">
            <text:p>2.5</text:p>
          </table:table-cell>
          <table:table-cell office:value-type="float" office:value="10" calcext:value-type="float">
            <text:p>10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24]+SUM([.R24:.AA24])" office:value-type="float" office:value="31.5" calcext:value-type="float">
            <text:p>31.5</text:p>
          </table:table-cell>
          <table:table-cell table:style-name="ce11" table:formula="of:=IF(ISBLANK([.R24]);&quot;&quot;; IF([.AB24]&lt;51; 5; IF([.AB24]&lt;61; 6;IF([.AB24]&lt;71; 7; IF([.AB24]&lt;81; 8; IF([.AB24]&lt;91;9;10))))))" office:value-type="float" office:value="5" calcext:value-type="float">
            <text:p>5</text:p>
          </table:table-cell>
          <table:table-cell/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[.P24]+SUM([.AE24:.AN24])" office:value-type="float" office:value="29" calcext:value-type="float">
            <text:p>29</text:p>
          </table:table-cell>
          <table:table-cell table:style-name="ce11" table:formula="of:=IF(ISBLANK([.AE24]);&quot;&quot;; IF([.AO24]&lt;51; 5; IF([.AO24]&lt;61; 6;IF([.AO24]&lt;71; 7; IF([.AO24]&lt;81; 8; IF([.AO24]&lt;91;9;10))))))" office:value-type="float" office:value="5" calcext:value-type="float">
            <text:p>5</text:p>
          </table:table-cell>
          <table:table-cell/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24]+SUM([.AR24:.BA24])" office:value-type="float" office:value="51" calcext:value-type="float">
            <text:p>51</text:p>
          </table:table-cell>
          <table:table-cell table:style-name="ce11" table:formula="of:=IF(ISBLANK([.AR24]);&quot;&quot;; IF([.BB24]&lt;51; 5; IF([.BB24]&lt;61; 6;IF([.BB24]&lt;71; 7; IF([.BB24]&lt;81; 8; IF([.BB24]&lt;91;9;10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232/2024</text:p>
          </table:table-cell>
          <table:table-cell office:value-type="string" calcext:value-type="string">
            <text:p>Живковић, Михајло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formula="of:=MIN(10;SUM([.C25:.O25]))" office:value-type="float" office:value="9" calcext:value-type="float">
            <text:p>9</text:p>
          </table:table-cell>
          <table:table-cell table:number-columns-repeated="11"/>
          <table:table-cell table:formula="of:=[.P25]+SUM([.R25:.AA25])" office:value-type="float" office:value="9" calcext:value-type="float">
            <text:p>9</text:p>
          </table:table-cell>
          <table:table-cell table:formula="of:=IF(ISBLANK([.R25]);&quot;&quot;; IF([.AB25]&lt;51; 5; IF([.AB25]&lt;61; 6;IF([.AB25]&lt;71; 7; IF([.AB25]&lt;81; 8; IF([.AB25]&lt;91;9;10))))))">
            <text:p/>
          </table:table-cell>
          <table:table-cell table:number-columns-repeated="11"/>
          <table:table-cell table:formula="of:=[.P25]+SUM([.AE25:.AN25])" office:value-type="float" office:value="9" calcext:value-type="float">
            <text:p>9</text:p>
          </table:table-cell>
          <table:table-cell table:style-name="ce11" table:formula="of:=IF(ISBLANK([.AE25]);&quot;&quot;; IF([.AO25]&lt;51; 5; IF([.AO25]&lt;61; 6;IF([.AO25]&lt;71; 7; IF([.AO25]&lt;81; 8; IF([.AO25]&lt;91;9;10))))))">
            <text:p/>
          </table:table-cell>
          <table:table-cell/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.P25]+SUM([.AR25:.BA25])" office:value-type="float" office:value="66" calcext:value-type="float">
            <text:p>66</text:p>
          </table:table-cell>
          <table:table-cell table:style-name="ce11" table:formula="of:=IF(ISBLANK([.AR25]);&quot;&quot;; IF([.BB25]&lt;51; 5; IF([.BB25]&lt;61; 6;IF([.BB25]&lt;71; 7; IF([.BB25]&lt;81; 8; IF([.BB25]&lt;91;9;10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99/2024</text:p>
          </table:table-cell>
          <table:table-cell office:value-type="string" calcext:value-type="string">
            <text:p>Жлибар, Анастасиј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10;SUM([.C26:.O26]))" office:value-type="float" office:value="7" calcext:value-type="float">
            <text:p>7</text:p>
          </table:table-cell>
          <table:table-cell/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7" office:value-type="float" office:value="0" calcext:value-type="float">
            <text:p>0</text:p>
          </table:table-cell>
          <table:table-cell table:formula="of:=[.P26]+SUM([.R26:.AA26])" office:value-type="float" office:value="22" calcext:value-type="float">
            <text:p>22</text:p>
          </table:table-cell>
          <table:table-cell table:style-name="ce11" table:formula="of:=IF(ISBLANK([.R26]);&quot;&quot;; IF([.AB26]&lt;51; 5; IF([.AB26]&lt;61; 6;IF([.AB26]&lt;71; 7; IF([.AB26]&lt;81; 8; IF([.AB26]&lt;91;9;10))))))" office:value-type="float" office:value="5" calcext:value-type="float">
            <text:p>5</text:p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7" office:value-type="float" office:value="0" calcext:value-type="float">
            <text:p>0</text:p>
          </table:table-cell>
          <table:table-cell table:formula="of:=[.P26]+SUM([.AE26:.AN26])" office:value-type="float" office:value="12" calcext:value-type="float">
            <text:p>12</text:p>
          </table:table-cell>
          <table:table-cell table:style-name="ce11" table:formula="of:=IF(ISBLANK([.AE26]);&quot;&quot;; IF([.AO26]&lt;51; 5; IF([.AO26]&lt;61; 6;IF([.AO26]&lt;71; 7; IF([.AO26]&lt;81; 8; IF([.AO26]&lt;91;9;10))))))" office:value-type="float" office:value="5" calcext:value-type="float">
            <text:p>5</text:p>
          </table:table-cell>
          <table:table-cell table:number-columns-repeated="11"/>
          <table:table-cell table:formula="of:=[.P26]+SUM([.AR26:.BA26])" office:value-type="float" office:value="7" calcext:value-type="float">
            <text:p>7</text:p>
          </table:table-cell>
          <table:table-cell table:style-name="ce11" table:formula="of:=IF(ISBLANK([.AR26]);&quot;&quot;; IF([.BB26]&lt;51; 5; IF([.BB26]&lt;61; 6;IF([.BB26]&lt;71; 7; IF([.BB26]&lt;81; 8; IF([.BB26]&lt;91;9;10))))))">
            <text:p/>
          </table:table-cell>
        </table:table-row>
        <table:table-row table:style-name="ro2">
          <table:table-cell office:value-type="string" calcext:value-type="string">
            <text:p><text:s/>116/2024</text:p>
          </table:table-cell>
          <table:table-cell office:value-type="string" calcext:value-type="string">
            <text:p>Зуровац, Теодора <text:s text:c="2"/></text:p>
          </table:table-cell>
          <table:table-cell table:number-columns-repeated="13" office:value-type="float" office:value="1" calcext:value-type="float">
            <text:p>1</text:p>
          </table:table-cell>
          <table:table-cell table:formula="of:=MIN(10;SUM([.C27:.O27]))" office:value-type="float" office:value="10" calcext:value-type="float">
            <text:p>10</text:p>
          </table:table-cell>
          <table:table-cell table:number-columns-repeated="11"/>
          <table:table-cell table:formula="of:=[.P27]+SUM([.R27:.AA27])" office:value-type="float" office:value="10" calcext:value-type="float">
            <text:p>10</text:p>
          </table:table-cell>
          <table:table-cell table:formula="of:=IF(ISBLANK([.R27]);&quot;&quot;; IF([.AB27]&lt;51; 5; IF([.AB27]&lt;61; 6;IF([.AB27]&lt;71; 7; IF([.AB27]&lt;81; 8; IF([.AB27]&lt;91;9;10))))))">
            <text:p/>
          </table:table-cell>
          <table:table-cell table:number-columns-repeated="11"/>
          <table:table-cell table:formula="of:=[.P27]+SUM([.AE27:.AN27])" office:value-type="float" office:value="10" calcext:value-type="float">
            <text:p>10</text:p>
          </table:table-cell>
          <table:table-cell table:style-name="ce11" table:formula="of:=IF(ISBLANK([.AE27]);&quot;&quot;; IF([.AO27]&lt;51; 5; IF([.AO27]&lt;61; 6;IF([.AO27]&lt;71; 7; IF([.AO27]&lt;81; 8; IF([.AO27]&lt;91;9;10))))))">
            <text:p/>
          </table:table-cell>
          <table:table-cell/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formula="of:=[.P27]+SUM([.AR27:.BA27])" office:value-type="float" office:value="71" calcext:value-type="float">
            <text:p>71</text:p>
          </table:table-cell>
          <table:table-cell table:style-name="ce11" table:formula="of:=IF(ISBLANK([.AR27]);&quot;&quot;; IF([.BB27]&lt;51; 5; IF([.BB27]&lt;61; 6;IF([.BB27]&lt;71; 7; IF([.BB27]&lt;81; 8; IF([.BB27]&lt;91;9;10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94/2024</text:p>
          </table:table-cell>
          <table:table-cell office:value-type="string" calcext:value-type="string">
            <text:p>Илинчић, Душан <text:s text:c="2"/></text:p>
          </table:table-cell>
          <table:table-cell table:number-columns-repeated="4"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5"/>
          <table:table-cell table:formula="of:=MIN(10;SUM([.C28:.O28]))" office:value-type="float" office:value="6" calcext:value-type="float">
            <text:p>6</text:p>
          </table:table-cell>
          <table:table-cell table:number-columns-repeated="11"/>
          <table:table-cell table:formula="of:=[.P28]+SUM([.R28:.AA28])" office:value-type="float" office:value="6" calcext:value-type="float">
            <text:p>6</text:p>
          </table:table-cell>
          <table:table-cell table:formula="of:=IF(ISBLANK([.R28]);&quot;&quot;; IF([.AB28]&lt;51; 5; IF([.AB28]&lt;61; 6;IF([.AB28]&lt;71; 7; IF([.AB28]&lt;81; 8; IF([.AB28]&lt;91;9;10))))))">
            <text:p/>
          </table:table-cell>
          <table:table-cell/>
          <table:table-cell table:number-columns-repeated="4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table:formula="of:=[.P28]+SUM([.AE28:.AN28])" office:value-type="float" office:value="94" calcext:value-type="float">
            <text:p>94</text:p>
          </table:table-cell>
          <table:table-cell table:style-name="ce11" table:formula="of:=IF(ISBLANK([.AE28]);&quot;&quot;; IF([.AO28]&lt;51; 5; IF([.AO28]&lt;61; 6;IF([.AO28]&lt;71; 7; IF([.AO28]&lt;81; 8; IF([.AO28]&lt;91;9;10))))))" office:value-type="float" office:value="10" calcext:value-type="float">
            <text:p>10</text:p>
          </table:table-cell>
          <table:table-cell table:number-columns-repeated="11"/>
          <table:table-cell table:formula="of:=[.P28]+SUM([.AR28:.BA28])" office:value-type="float" office:value="6" calcext:value-type="float">
            <text:p>6</text:p>
          </table:table-cell>
          <table:table-cell table:style-name="ce11" table:formula="of:=IF(ISBLANK([.AR28]);&quot;&quot;; IF([.BB28]&lt;51; 5; IF([.BB28]&lt;61; 6;IF([.BB28]&lt;71; 7; IF([.BB28]&lt;81; 8; IF([.BB28]&lt;91;9;10))))))">
            <text:p/>
          </table:table-cell>
        </table:table-row>
        <table:table-row table:style-name="ro2">
          <table:table-cell office:value-type="string" calcext:value-type="string">
            <text:p><text:s/>222/2024</text:p>
          </table:table-cell>
          <table:table-cell office:value-type="string" calcext:value-type="string">
            <text:p>Илинчић, Филип <text:s text:c="2"/></text:p>
          </table:table-cell>
          <table:table-cell table:number-columns-repeated="13"/>
          <table:table-cell table:formula="of:=MIN(10;SUM([.C29:.O29]))" office:value-type="float" office:value="0" calcext:value-type="float">
            <text:p>0</text:p>
          </table:table-cell>
          <table:table-cell table:number-columns-repeated="11"/>
          <table:table-cell table:formula="of:=[.P29]+SUM([.R29:.AA29])" office:value-type="float" office:value="0" calcext:value-type="float">
            <text:p>0</text:p>
          </table:table-cell>
          <table:table-cell table:formula="of:=IF(ISBLANK([.R29]);&quot;&quot;; IF([.AB29]&lt;51; 5; IF([.AB29]&lt;61; 6;IF([.AB29]&lt;71; 7; IF([.AB29]&lt;81; 8; IF([.AB29]&lt;91;9;10))))))">
            <text:p/>
          </table:table-cell>
          <table:table-cell table:number-columns-repeated="11"/>
          <table:table-cell table:formula="of:=[.P29]+SUM([.AE29:.AN29])" office:value-type="float" office:value="0" calcext:value-type="float">
            <text:p>0</text:p>
          </table:table-cell>
          <table:table-cell table:style-name="ce11" table:formula="of:=IF(ISBLANK([.AE29]);&quot;&quot;; IF([.AO29]&lt;51; 5; IF([.AO29]&lt;61; 6;IF([.AO29]&lt;71; 7; IF([.AO29]&lt;81; 8; IF([.AO29]&lt;91;9;10))))))">
            <text:p/>
          </table:table-cell>
          <table:table-cell/>
          <table:table-cell table:number-columns-repeated="10" office:value-type="float" office:value="0" calcext:value-type="float">
            <text:p>0</text:p>
          </table:table-cell>
          <table:table-cell table:formula="of:=[.P29]+SUM([.AR29:.BA29])" office:value-type="float" office:value="0" calcext:value-type="float">
            <text:p>0</text:p>
          </table:table-cell>
          <table:table-cell table:style-name="ce11" table:formula="of:=IF(ISBLANK([.AR29]);&quot;&quot;; IF([.BB29]&lt;51; 5; IF([.BB29]&lt;61; 6;IF([.BB29]&lt;71; 7; IF([.BB29]&lt;81; 8; IF([.BB29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15/2024</text:p>
          </table:table-cell>
          <table:table-cell office:value-type="string" calcext:value-type="string">
            <text:p>Јакшић, Јован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formula="of:=MIN(10;SUM([.C30:.O30]))" office:value-type="float" office:value="10" calcext:value-type="float">
            <text:p>10</text:p>
          </table:table-cell>
          <table:table-cell table:number-columns-repeated="11"/>
          <table:table-cell table:formula="of:=[.P30]+SUM([.R30:.AA30])" office:value-type="float" office:value="10" calcext:value-type="float">
            <text:p>10</text:p>
          </table:table-cell>
          <table:table-cell table:formula="of:=IF(ISBLANK([.R30]);&quot;&quot;; IF([.AB30]&lt;51; 5; IF([.AB30]&lt;61; 6;IF([.AB30]&lt;71; 7; IF([.AB30]&lt;81; 8; IF([.AB30]&lt;91;9;10))))))">
            <text:p/>
          </table:table-cell>
          <table:table-cell table:number-columns-repeated="11"/>
          <table:table-cell table:formula="of:=[.P30]+SUM([.AE30:.AN30])" office:value-type="float" office:value="10" calcext:value-type="float">
            <text:p>10</text:p>
          </table:table-cell>
          <table:table-cell table:style-name="ce11" table:formula="of:=IF(ISBLANK([.AE30]);&quot;&quot;; IF([.AO30]&lt;51; 5; IF([.AO30]&lt;61; 6;IF([.AO30]&lt;71; 7; IF([.AO30]&lt;81; 8; IF([.AO30]&lt;91;9;10))))))">
            <text:p/>
          </table:table-cell>
          <table:table-cell table:number-columns-repeated="11"/>
          <table:table-cell table:formula="of:=[.P30]+SUM([.AR30:.BA30])" office:value-type="float" office:value="10" calcext:value-type="float">
            <text:p>10</text:p>
          </table:table-cell>
          <table:table-cell table:style-name="ce11" table:formula="of:=IF(ISBLANK([.AR30]);&quot;&quot;; IF([.BB30]&lt;51; 5; IF([.BB30]&lt;61; 6;IF([.BB30]&lt;71; 7; IF([.BB30]&lt;81; 8; IF([.BB30]&lt;91;9;10))))))">
            <text:p/>
          </table:table-cell>
        </table:table-row>
        <table:table-row table:style-name="ro2">
          <table:table-cell office:value-type="string" calcext:value-type="string">
            <text:p><text:s/>224/2025</text:p>
          </table:table-cell>
          <table:table-cell office:value-type="string" calcext:value-type="string">
            <text:p>Јанковић, Милан <text:s text:c="2"/></text:p>
          </table:table-cell>
          <table:table-cell table:number-columns-repeated="13"/>
          <table:table-cell table:formula="of:=MIN(10;SUM([.C31:.O31]))" office:value-type="float" office:value="0" calcext:value-type="float">
            <text:p>0</text:p>
          </table:table-cell>
          <table:table-cell table:number-columns-repeated="11"/>
          <table:table-cell table:formula="of:=[.P31]+SUM([.R31:.AA31])" office:value-type="float" office:value="0" calcext:value-type="float">
            <text:p>0</text:p>
          </table:table-cell>
          <table:table-cell table:formula="of:=IF(ISBLANK([.R31]);&quot;&quot;; IF([.AB31]&lt;51; 5; IF([.AB31]&lt;61; 6;IF([.AB31]&lt;71; 7; IF([.AB31]&lt;81; 8; IF([.AB31]&lt;91;9;10))))))">
            <text:p/>
          </table:table-cell>
          <table:table-cell table:number-columns-repeated="11"/>
          <table:table-cell table:formula="of:=[.P31]+SUM([.AE31:.AN31])" office:value-type="float" office:value="0" calcext:value-type="float">
            <text:p>0</text:p>
          </table:table-cell>
          <table:table-cell table:style-name="ce11" table:formula="of:=IF(ISBLANK([.AE31]);&quot;&quot;; IF([.AO31]&lt;51; 5; IF([.AO31]&lt;61; 6;IF([.AO31]&lt;71; 7; IF([.AO31]&lt;81; 8; IF([.AO31]&lt;91;9;10))))))">
            <text:p/>
          </table:table-cell>
          <table:table-cell table:number-columns-repeated="11"/>
          <table:table-cell table:formula="of:=[.P31]+SUM([.AR31:.BA31])" office:value-type="float" office:value="0" calcext:value-type="float">
            <text:p>0</text:p>
          </table:table-cell>
          <table:table-cell table:style-name="ce11" table:formula="of:=IF(ISBLANK([.AR31]);&quot;&quot;; IF([.BB31]&lt;51; 5; IF([.BB31]&lt;61; 6;IF([.BB31]&lt;71; 7; IF([.BB31]&lt;81; 8; IF([.BB31]&lt;91;9;10))))))">
            <text:p/>
          </table:table-cell>
        </table:table-row>
        <table:table-row table:style-name="ro2">
          <table:table-cell office:value-type="string" calcext:value-type="string">
            <text:p><text:s/>61/2024</text:p>
          </table:table-cell>
          <table:table-cell office:value-type="string" calcext:value-type="string">
            <text:p>Јанковић, Томислав <text:s text:c="2"/></text:p>
          </table:table-cell>
          <table:table-cell table:number-columns-repeated="13"/>
          <table:table-cell table:formula="of:=MIN(10;SUM([.C32:.O32]))" office:value-type="float" office:value="0" calcext:value-type="float">
            <text:p>0</text:p>
          </table:table-cell>
          <table:table-cell table:number-columns-repeated="11"/>
          <table:table-cell table:formula="of:=[.P32]+SUM([.R32:.AA32])" office:value-type="float" office:value="0" calcext:value-type="float">
            <text:p>0</text:p>
          </table:table-cell>
          <table:table-cell table:formula="of:=IF(ISBLANK([.R32]);&quot;&quot;; IF([.AB32]&lt;51; 5; IF([.AB32]&lt;61; 6;IF([.AB32]&lt;71; 7; IF([.AB32]&lt;81; 8; IF([.AB32]&lt;91;9;10))))))">
            <text:p/>
          </table:table-cell>
          <table:table-cell table:number-columns-repeated="11"/>
          <table:table-cell table:formula="of:=[.P32]+SUM([.AE32:.AN32])" office:value-type="float" office:value="0" calcext:value-type="float">
            <text:p>0</text:p>
          </table:table-cell>
          <table:table-cell table:style-name="ce11" table:formula="of:=IF(ISBLANK([.AE32]);&quot;&quot;; IF([.AO32]&lt;51; 5; IF([.AO32]&lt;61; 6;IF([.AO32]&lt;71; 7; IF([.AO32]&lt;81; 8; IF([.AO32]&lt;91;9;10))))))">
            <text:p/>
          </table:table-cell>
          <table:table-cell table:number-columns-repeated="11"/>
          <table:table-cell table:formula="of:=[.P32]+SUM([.AR32:.BA32])" office:value-type="float" office:value="0" calcext:value-type="float">
            <text:p>0</text:p>
          </table:table-cell>
          <table:table-cell table:style-name="ce11" table:formula="of:=IF(ISBLANK([.AR32]);&quot;&quot;; IF([.BB32]&lt;51; 5; IF([.BB32]&lt;61; 6;IF([.BB32]&lt;71; 7; IF([.BB32]&lt;81; 8; IF([.BB32]&lt;91;9;10))))))">
            <text:p/>
          </table:table-cell>
        </table:table-row>
        <table:table-row table:style-name="ro2">
          <table:table-cell office:value-type="string" calcext:value-type="string">
            <text:p><text:s/>196/2024</text:p>
          </table:table-cell>
          <table:table-cell office:value-type="string" calcext:value-type="string">
            <text:p>Јовановић, Урош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33:.O33]))" office:value-type="float" office:value="1" calcext:value-type="float">
            <text:p>1</text:p>
          </table:table-cell>
          <table:table-cell table:number-columns-repeated="11"/>
          <table:table-cell table:formula="of:=[.P33]+SUM([.R33:.AA33])" office:value-type="float" office:value="1" calcext:value-type="float">
            <text:p>1</text:p>
          </table:table-cell>
          <table:table-cell table:formula="of:=IF(ISBLANK([.R33]);&quot;&quot;; IF([.AB33]&lt;51; 5; IF([.AB33]&lt;61; 6;IF([.AB33]&lt;71; 7; IF([.AB33]&lt;81; 8; IF([.AB33]&lt;91;9;10))))))">
            <text:p/>
          </table:table-cell>
          <table:table-cell table:number-columns-repeated="11"/>
          <table:table-cell table:formula="of:=[.P33]+SUM([.AE33:.AN33])" office:value-type="float" office:value="1" calcext:value-type="float">
            <text:p>1</text:p>
          </table:table-cell>
          <table:table-cell table:style-name="ce11" table:formula="of:=IF(ISBLANK([.AE33]);&quot;&quot;; IF([.AO33]&lt;51; 5; IF([.AO33]&lt;61; 6;IF([.AO33]&lt;71; 7; IF([.AO33]&lt;81; 8; IF([.AO33]&lt;91;9;10))))))">
            <text:p/>
          </table:table-cell>
          <table:table-cell table:number-columns-repeated="11"/>
          <table:table-cell table:formula="of:=[.P33]+SUM([.AR33:.BA33])" office:value-type="float" office:value="1" calcext:value-type="float">
            <text:p>1</text:p>
          </table:table-cell>
          <table:table-cell table:style-name="ce11" table:formula="of:=IF(ISBLANK([.AR33]);&quot;&quot;; IF([.BB33]&lt;51; 5; IF([.BB33]&lt;61; 6;IF([.BB33]&lt;71; 7; IF([.BB33]&lt;81; 8; IF([.BB33]&lt;91;9;10))))))">
            <text:p/>
          </table:table-cell>
        </table:table-row>
        <table:table-row table:style-name="ro2">
          <table:table-cell office:value-type="string" calcext:value-type="string">
            <text:p><text:s/>23/2024</text:p>
          </table:table-cell>
          <table:table-cell office:value-type="string" calcext:value-type="string">
            <text:p>Јојић, Давид <text:s text:c="2"/>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table:number-columns-repeated="4" office:value-type="float" office:value="1" calcext:value-type="float">
            <text:p>1</text:p>
          </table:table-cell>
          <table:table-cell/>
          <table:table-cell table:formula="of:=MIN(10;SUM([.C34:.O34]))" office:value-type="float" office:value="5" calcext:value-type="float">
            <text:p>5</text:p>
          </table:table-cell>
          <table:table-cell table:number-columns-repeated="11"/>
          <table:table-cell table:formula="of:=[.P34]+SUM([.R34:.AA34])" office:value-type="float" office:value="5" calcext:value-type="float">
            <text:p>5</text:p>
          </table:table-cell>
          <table:table-cell table:formula="of:=IF(ISBLANK([.R34]);&quot;&quot;; IF([.AB34]&lt;51; 5; IF([.AB34]&lt;61; 6;IF([.AB34]&lt;71; 7; IF([.AB34]&lt;81; 8; IF([.AB34]&lt;91;9;10))))))">
            <text:p/>
          </table:table-cell>
          <table:table-cell table:number-columns-repeated="11"/>
          <table:table-cell table:formula="of:=[.P34]+SUM([.AE34:.AN34])" office:value-type="float" office:value="5" calcext:value-type="float">
            <text:p>5</text:p>
          </table:table-cell>
          <table:table-cell table:style-name="ce11" table:formula="of:=IF(ISBLANK([.AE34]);&quot;&quot;; IF([.AO34]&lt;51; 5; IF([.AO34]&lt;61; 6;IF([.AO34]&lt;71; 7; IF([.AO34]&lt;81; 8; IF([.AO34]&lt;91;9;10))))))">
            <text:p/>
          </table:table-cell>
          <table:table-cell/>
          <table:table-cell table:number-columns-repeated="5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[.P34]+SUM([.AR34:.BA34])" office:value-type="float" office:value="17" calcext:value-type="float">
            <text:p>17</text:p>
          </table:table-cell>
          <table:table-cell table:style-name="ce11" table:formula="of:=IF(ISBLANK([.AR34]);&quot;&quot;; IF([.BB34]&lt;51; 5; IF([.BB34]&lt;61; 6;IF([.BB34]&lt;71; 7; IF([.BB34]&lt;81; 8; IF([.BB34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44/2024</text:p>
          </table:table-cell>
          <table:table-cell office:value-type="string" calcext:value-type="string">
            <text:p>Јолић, Анђел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35:.O35]))" office:value-type="float" office:value="1" calcext:value-type="float">
            <text:p>1</text:p>
          </table:table-cell>
          <table:table-cell table:number-columns-repeated="11"/>
          <table:table-cell table:formula="of:=[.P35]+SUM([.R35:.AA35])" office:value-type="float" office:value="1" calcext:value-type="float">
            <text:p>1</text:p>
          </table:table-cell>
          <table:table-cell table:formula="of:=IF(ISBLANK([.R35]);&quot;&quot;; IF([.AB35]&lt;51; 5; IF([.AB35]&lt;61; 6;IF([.AB35]&lt;71; 7; IF([.AB35]&lt;81; 8; IF([.AB35]&lt;91;9;10))))))">
            <text:p/>
          </table:table-cell>
          <table:table-cell table:number-columns-repeated="11"/>
          <table:table-cell table:formula="of:=[.P35]+SUM([.AE35:.AN35])" office:value-type="float" office:value="1" calcext:value-type="float">
            <text:p>1</text:p>
          </table:table-cell>
          <table:table-cell table:style-name="ce11" table:formula="of:=IF(ISBLANK([.AE35]);&quot;&quot;; IF([.AO35]&lt;51; 5; IF([.AO35]&lt;61; 6;IF([.AO35]&lt;71; 7; IF([.AO35]&lt;81; 8; IF([.AO35]&lt;91;9;10))))))">
            <text:p/>
          </table:table-cell>
          <table:table-cell table:number-columns-repeated="11"/>
          <table:table-cell table:formula="of:=[.P35]+SUM([.AR35:.BA35])" office:value-type="float" office:value="1" calcext:value-type="float">
            <text:p>1</text:p>
          </table:table-cell>
          <table:table-cell table:style-name="ce11" table:formula="of:=IF(ISBLANK([.AR35]);&quot;&quot;; IF([.BB35]&lt;51; 5; IF([.BB35]&lt;61; 6;IF([.BB35]&lt;71; 7; IF([.BB35]&lt;81; 8; IF([.BB35]&lt;91;9;10))))))">
            <text:p/>
          </table:table-cell>
        </table:table-row>
        <table:table-row table:style-name="ro2">
          <table:table-cell office:value-type="string" calcext:value-type="string">
            <text:p><text:s/>220/2025</text:p>
          </table:table-cell>
          <table:table-cell office:value-type="string" calcext:value-type="string">
            <text:p>Каљевић, Стана <text:s text:c="2"/></text:p>
          </table:table-cell>
          <table:table-cell table:number-columns-repeated="13"/>
          <table:table-cell table:formula="of:=MIN(10;SUM([.C36:.O36]))" office:value-type="float" office:value="0" calcext:value-type="float">
            <text:p>0</text:p>
          </table:table-cell>
          <table:table-cell table:number-columns-repeated="11"/>
          <table:table-cell table:formula="of:=[.P36]+SUM([.R36:.AA36])" office:value-type="float" office:value="0" calcext:value-type="float">
            <text:p>0</text:p>
          </table:table-cell>
          <table:table-cell table:formula="of:=IF(ISBLANK([.R36]);&quot;&quot;; IF([.AB36]&lt;51; 5; IF([.AB36]&lt;61; 6;IF([.AB36]&lt;71; 7; IF([.AB36]&lt;81; 8; IF([.AB36]&lt;91;9;10))))))">
            <text:p/>
          </table:table-cell>
          <table:table-cell table:number-columns-repeated="11"/>
          <table:table-cell table:formula="of:=[.P36]+SUM([.AE36:.AN36])" office:value-type="float" office:value="0" calcext:value-type="float">
            <text:p>0</text:p>
          </table:table-cell>
          <table:table-cell table:style-name="ce11" table:formula="of:=IF(ISBLANK([.AE36]);&quot;&quot;; IF([.AO36]&lt;51; 5; IF([.AO36]&lt;61; 6;IF([.AO36]&lt;71; 7; IF([.AO36]&lt;81; 8; IF([.AO36]&lt;91;9;10))))))">
            <text:p/>
          </table:table-cell>
          <table:table-cell table:number-columns-repeated="11"/>
          <table:table-cell table:formula="of:=[.P36]+SUM([.AR36:.BA36])" office:value-type="float" office:value="0" calcext:value-type="float">
            <text:p>0</text:p>
          </table:table-cell>
          <table:table-cell table:style-name="ce11" table:formula="of:=IF(ISBLANK([.AR36]);&quot;&quot;; IF([.BB36]&lt;51; 5; IF([.BB36]&lt;61; 6;IF([.BB36]&lt;71; 7; IF([.BB36]&lt;81; 8; IF([.BB36]&lt;91;9;10))))))">
            <text:p/>
          </table:table-cell>
        </table:table-row>
        <table:table-row table:style-name="ro2">
          <table:table-cell office:value-type="string" calcext:value-type="string">
            <text:p><text:s/>240/2024</text:p>
          </table:table-cell>
          <table:table-cell office:value-type="string" calcext:value-type="string">
            <text:p>Којадиновић, Андреј <text:s text:c="2"/></text:p>
          </table:table-cell>
          <table:table-cell table:number-columns-repeated="13"/>
          <table:table-cell table:formula="of:=MIN(10;SUM([.C37:.O37]))" office:value-type="float" office:value="0" calcext:value-type="float">
            <text:p>0</text:p>
          </table:table-cell>
          <table:table-cell table:number-columns-repeated="11"/>
          <table:table-cell table:formula="of:=[.P37]+SUM([.R37:.AA37])" office:value-type="float" office:value="0" calcext:value-type="float">
            <text:p>0</text:p>
          </table:table-cell>
          <table:table-cell table:formula="of:=IF(ISBLANK([.R37]);&quot;&quot;; IF([.AB37]&lt;51; 5; IF([.AB37]&lt;61; 6;IF([.AB37]&lt;71; 7; IF([.AB37]&lt;81; 8; IF([.AB37]&lt;91;9;10))))))">
            <text:p/>
          </table:table-cell>
          <table:table-cell table:number-columns-repeated="11"/>
          <table:table-cell table:formula="of:=[.P37]+SUM([.AE37:.AN37])" office:value-type="float" office:value="0" calcext:value-type="float">
            <text:p>0</text:p>
          </table:table-cell>
          <table:table-cell table:style-name="ce11" table:formula="of:=IF(ISBLANK([.AE37]);&quot;&quot;; IF([.AO37]&lt;51; 5; IF([.AO37]&lt;61; 6;IF([.AO37]&lt;71; 7; IF([.AO37]&lt;81; 8; IF([.AO37]&lt;91;9;10))))))">
            <text:p/>
          </table:table-cell>
          <table:table-cell table:number-columns-repeated="11"/>
          <table:table-cell table:formula="of:=[.P37]+SUM([.AR37:.BA37])" office:value-type="float" office:value="0" calcext:value-type="float">
            <text:p>0</text:p>
          </table:table-cell>
          <table:table-cell table:style-name="ce11" table:formula="of:=IF(ISBLANK([.AR37]);&quot;&quot;; IF([.BB37]&lt;51; 5; IF([.BB37]&lt;61; 6;IF([.BB37]&lt;71; 7; IF([.BB37]&lt;81; 8; IF([.BB37]&lt;91;9;10))))))">
            <text:p/>
          </table:table-cell>
        </table:table-row>
        <table:table-row table:style-name="ro2">
          <table:table-cell office:value-type="string" calcext:value-type="string">
            <text:p><text:s/>254/2024</text:p>
          </table:table-cell>
          <table:table-cell office:value-type="string" calcext:value-type="string">
            <text:p>Крушчић, Данило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5"/>
          <table:table-cell table:formula="of:=MIN(10;SUM([.C38:.O38]))" office:value-type="float" office:value="4" calcext:value-type="float">
            <text:p>4</text:p>
          </table:table-cell>
          <table:table-cell table:number-columns-repeated="11"/>
          <table:table-cell table:formula="of:=[.P38]+SUM([.R38:.AA38])" office:value-type="float" office:value="4" calcext:value-type="float">
            <text:p>4</text:p>
          </table:table-cell>
          <table:table-cell table:formula="of:=IF(ISBLANK([.R38]);&quot;&quot;; IF([.AB38]&lt;51; 5; IF([.AB38]&lt;61; 6;IF([.AB38]&lt;71; 7; IF([.AB38]&lt;81; 8; IF([.AB38]&lt;91;9;10))))))">
            <text:p/>
          </table:table-cell>
          <table:table-cell table:number-columns-repeated="11"/>
          <table:table-cell table:formula="of:=[.P38]+SUM([.AE38:.AN38])" office:value-type="float" office:value="4" calcext:value-type="float">
            <text:p>4</text:p>
          </table:table-cell>
          <table:table-cell table:style-name="ce11" table:formula="of:=IF(ISBLANK([.AE38]);&quot;&quot;; IF([.AO38]&lt;51; 5; IF([.AO38]&lt;61; 6;IF([.AO38]&lt;71; 7; IF([.AO38]&lt;81; 8; IF([.AO38]&lt;91;9;10))))))">
            <text:p/>
          </table:table-cell>
          <table:table-cell table:number-columns-repeated="11"/>
          <table:table-cell table:formula="of:=[.P38]+SUM([.AR38:.BA38])" office:value-type="float" office:value="4" calcext:value-type="float">
            <text:p>4</text:p>
          </table:table-cell>
          <table:table-cell table:style-name="ce11" table:formula="of:=IF(ISBLANK([.AR38]);&quot;&quot;; IF([.BB38]&lt;51; 5; IF([.BB38]&lt;61; 6;IF([.BB38]&lt;71; 7; IF([.BB38]&lt;81; 8; IF([.BB38]&lt;91;9;10))))))">
            <text:p/>
          </table:table-cell>
        </table:table-row>
        <table:table-row table:style-name="ro2">
          <table:table-cell office:value-type="string" calcext:value-type="string">
            <text:p><text:s/>57/2024</text:p>
          </table:table-cell>
          <table:table-cell office:value-type="string" calcext:value-type="string">
            <text:p>Кукркић, Филип <text:s text:c="2"/></text:p>
          </table:table-cell>
          <table:table-cell table:number-columns-repeated="13"/>
          <table:table-cell table:formula="of:=MIN(10;SUM([.C39:.O39]))" office:value-type="float" office:value="0" calcext:value-type="float">
            <text:p>0</text:p>
          </table:table-cell>
          <table:table-cell table:number-columns-repeated="11"/>
          <table:table-cell table:formula="of:=[.P39]+SUM([.R39:.AA39])" office:value-type="float" office:value="0" calcext:value-type="float">
            <text:p>0</text:p>
          </table:table-cell>
          <table:table-cell table:formula="of:=IF(ISBLANK([.R39]);&quot;&quot;; IF([.AB39]&lt;51; 5; IF([.AB39]&lt;61; 6;IF([.AB39]&lt;71; 7; IF([.AB39]&lt;81; 8; IF([.AB39]&lt;91;9;10))))))">
            <text:p/>
          </table:table-cell>
          <table:table-cell table:number-columns-repeated="11"/>
          <table:table-cell table:formula="of:=[.P39]+SUM([.AE39:.AN39])" office:value-type="float" office:value="0" calcext:value-type="float">
            <text:p>0</text:p>
          </table:table-cell>
          <table:table-cell table:style-name="ce11" table:formula="of:=IF(ISBLANK([.AE39]);&quot;&quot;; IF([.AO39]&lt;51; 5; IF([.AO39]&lt;61; 6;IF([.AO39]&lt;71; 7; IF([.AO39]&lt;81; 8; IF([.AO39]&lt;91;9;10))))))">
            <text:p/>
          </table:table-cell>
          <table:table-cell table:number-columns-repeated="11"/>
          <table:table-cell table:formula="of:=[.P39]+SUM([.AR39:.BA39])" office:value-type="float" office:value="0" calcext:value-type="float">
            <text:p>0</text:p>
          </table:table-cell>
          <table:table-cell table:style-name="ce11" table:formula="of:=IF(ISBLANK([.AR39]);&quot;&quot;; IF([.BB39]&lt;51; 5; IF([.BB39]&lt;61; 6;IF([.BB39]&lt;71; 7; IF([.BB39]&lt;81; 8; IF([.BB39]&lt;91;9;10))))))">
            <text:p/>
          </table:table-cell>
        </table:table-row>
        <table:table-row table:style-name="ro2">
          <table:table-cell office:value-type="string" calcext:value-type="string">
            <text:p><text:s/>239/2024</text:p>
          </table:table-cell>
          <table:table-cell office:value-type="string" calcext:value-type="string">
            <text:p>Лутовац, Кост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 table:formula="of:=MIN(10;SUM([.C40:.O40]))" office:value-type="float" office:value="10" calcext:value-type="float">
            <text:p>10</text:p>
          </table:table-cell>
          <table:table-cell table:number-columns-repeated="11"/>
          <table:table-cell table:formula="of:=[.P40]+SUM([.R40:.AA40])" office:value-type="float" office:value="10" calcext:value-type="float">
            <text:p>10</text:p>
          </table:table-cell>
          <table:table-cell table:formula="of:=IF(ISBLANK([.R40]);&quot;&quot;; IF([.AB40]&lt;51; 5; IF([.AB40]&lt;61; 6;IF([.AB40]&lt;71; 7; IF([.AB40]&lt;81; 8; IF([.AB40]&lt;91;9;10))))))">
            <text:p/>
          </table:table-cell>
          <table:table-cell table:number-columns-repeated="11"/>
          <table:table-cell table:formula="of:=[.P40]+SUM([.AE40:.AN40])" office:value-type="float" office:value="10" calcext:value-type="float">
            <text:p>10</text:p>
          </table:table-cell>
          <table:table-cell table:style-name="ce11" table:formula="of:=IF(ISBLANK([.AE40]);&quot;&quot;; IF([.AO40]&lt;51; 5; IF([.AO40]&lt;61; 6;IF([.AO40]&lt;71; 7; IF([.AO40]&lt;81; 8; IF([.AO40]&lt;91;9;10))))))">
            <text:p/>
          </table:table-cell>
          <table:table-cell table:number-columns-repeated="11"/>
          <table:table-cell table:formula="of:=[.P40]+SUM([.AR40:.BA40])" office:value-type="float" office:value="10" calcext:value-type="float">
            <text:p>10</text:p>
          </table:table-cell>
          <table:table-cell table:style-name="ce11" table:formula="of:=IF(ISBLANK([.AR40]);&quot;&quot;; IF([.BB40]&lt;51; 5; IF([.BB40]&lt;61; 6;IF([.BB40]&lt;71; 7; IF([.BB40]&lt;81; 8; IF([.BB40]&lt;91;9;10))))))">
            <text:p/>
          </table:table-cell>
        </table:table-row>
        <table:table-row table:style-name="ro2">
          <table:table-cell office:value-type="string" calcext:value-type="string">
            <text:p><text:s/>1/2024</text:p>
          </table:table-cell>
          <table:table-cell office:value-type="string" calcext:value-type="string">
            <text:p>Мајски, Немањ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 table:formula="of:=MIN(10;SUM([.C41:.O41]))" office:value-type="float" office:value="10" calcext:value-type="float">
            <text:p>10</text:p>
          </table:table-cell>
          <table:table-cell/>
          <table:table-cell table:number-columns-repeated="6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formula="of:=[.P41]+SUM([.R41:.AA41])" office:value-type="float" office:value="91" calcext:value-type="float">
            <text:p>91</text:p>
          </table:table-cell>
          <table:table-cell table:style-name="ce11" table:formula="of:=IF(ISBLANK([.R41]);&quot;&quot;; IF([.AB41]&lt;51; 5; IF([.AB41]&lt;61; 6;IF([.AB41]&lt;71; 7; IF([.AB41]&lt;81; 8; IF([.AB41]&lt;91;9;10))))))" office:value-type="float" office:value="10" calcext:value-type="float">
            <text:p>10</text:p>
          </table:table-cell>
          <table:table-cell table:number-columns-repeated="11"/>
          <table:table-cell table:formula="of:=[.P41]+SUM([.AE41:.AN41])" office:value-type="float" office:value="10" calcext:value-type="float">
            <text:p>10</text:p>
          </table:table-cell>
          <table:table-cell table:style-name="ce11" table:formula="of:=IF(ISBLANK([.AE41]);&quot;&quot;; IF([.AO41]&lt;51; 5; IF([.AO41]&lt;61; 6;IF([.AO41]&lt;71; 7; IF([.AO41]&lt;81; 8; IF([.AO41]&lt;91;9;10))))))">
            <text:p/>
          </table:table-cell>
          <table:table-cell table:number-columns-repeated="11"/>
          <table:table-cell table:formula="of:=[.P41]+SUM([.AR41:.BA41])" office:value-type="float" office:value="10" calcext:value-type="float">
            <text:p>10</text:p>
          </table:table-cell>
          <table:table-cell table:style-name="ce11" table:formula="of:=IF(ISBLANK([.AR41]);&quot;&quot;; IF([.BB41]&lt;51; 5; IF([.BB41]&lt;61; 6;IF([.BB41]&lt;71; 7; IF([.BB41]&lt;81; 8; IF([.BB41]&lt;91;9;10))))))">
            <text:p/>
          </table:table-cell>
        </table:table-row>
        <table:table-row table:style-name="ro2">
          <table:table-cell office:value-type="string" calcext:value-type="string">
            <text:p><text:s/>46/2024</text:p>
          </table:table-cell>
          <table:table-cell office:value-type="string" calcext:value-type="string">
            <text:p>Маринковић, Милош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5"/>
          <table:table-cell table:formula="of:=MIN(10;SUM([.C42:.O42]))" office:value-type="float" office:value="5" calcext:value-type="float">
            <text:p>5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9" office:value-type="float" office:value="0" calcext:value-type="float">
            <text:p>0</text:p>
          </table:table-cell>
          <table:table-cell table:formula="of:=[.P42]+SUM([.R42:.AA42])" office:value-type="float" office:value="12.5" calcext:value-type="float">
            <text:p>12.5</text:p>
          </table:table-cell>
          <table:table-cell table:style-name="ce11" table:formula="of:=IF(ISBLANK([.R42]);&quot;&quot;; IF([.AB42]&lt;51; 5; IF([.AB42]&lt;61; 6;IF([.AB42]&lt;71; 7; IF([.AB42]&lt;81; 8; IF([.AB42]&lt;91;9;10))))))" office:value-type="float" office:value="5" calcext:value-type="float">
            <text:p>5</text:p>
          </table:table-cell>
          <table:table-cell table:number-columns-repeated="11"/>
          <table:table-cell table:formula="of:=[.P42]+SUM([.AE42:.AN42])" office:value-type="float" office:value="5" calcext:value-type="float">
            <text:p>5</text:p>
          </table:table-cell>
          <table:table-cell table:style-name="ce11" table:formula="of:=IF(ISBLANK([.AE42]);&quot;&quot;; IF([.AO42]&lt;51; 5; IF([.AO42]&lt;61; 6;IF([.AO42]&lt;71; 7; IF([.AO42]&lt;81; 8; IF([.AO42]&lt;91;9;10))))))">
            <text:p/>
          </table:table-cell>
          <table:table-cell table:number-columns-repeated="11"/>
          <table:table-cell table:formula="of:=[.P42]+SUM([.AR42:.BA42])" office:value-type="float" office:value="5" calcext:value-type="float">
            <text:p>5</text:p>
          </table:table-cell>
          <table:table-cell table:style-name="ce11" table:formula="of:=IF(ISBLANK([.AR42]);&quot;&quot;; IF([.BB42]&lt;51; 5; IF([.BB42]&lt;61; 6;IF([.BB42]&lt;71; 7; IF([.BB42]&lt;81; 8; IF([.BB42]&lt;91;9;10))))))">
            <text:p/>
          </table:table-cell>
        </table:table-row>
        <table:table-row table:style-name="ro2">
          <table:table-cell office:value-type="string" calcext:value-type="string">
            <text:p><text:s/>160/2025</text:p>
          </table:table-cell>
          <table:table-cell office:value-type="string" calcext:value-type="string">
            <text:p>Марјановић, Милош <text:s text:c="2"/></text:p>
          </table:table-cell>
          <table:table-cell table:number-columns-repeated="13"/>
          <table:table-cell table:formula="of:=MIN(10;SUM([.C43:.O43]))" office:value-type="float" office:value="0" calcext:value-type="float">
            <text:p>0</text:p>
          </table:table-cell>
          <table:table-cell table:number-columns-repeated="11"/>
          <table:table-cell table:formula="of:=[.P43]+SUM([.R43:.AA43])" office:value-type="float" office:value="0" calcext:value-type="float">
            <text:p>0</text:p>
          </table:table-cell>
          <table:table-cell table:formula="of:=IF(ISBLANK([.R43]);&quot;&quot;; IF([.AB43]&lt;51; 5; IF([.AB43]&lt;61; 6;IF([.AB43]&lt;71; 7; IF([.AB43]&lt;81; 8; IF([.AB43]&lt;91;9;10))))))">
            <text:p/>
          </table:table-cell>
          <table:table-cell table:number-columns-repeated="11"/>
          <table:table-cell table:formula="of:=[.P43]+SUM([.AE43:.AN43])" office:value-type="float" office:value="0" calcext:value-type="float">
            <text:p>0</text:p>
          </table:table-cell>
          <table:table-cell table:style-name="ce11" table:formula="of:=IF(ISBLANK([.AE43]);&quot;&quot;; IF([.AO43]&lt;51; 5; IF([.AO43]&lt;61; 6;IF([.AO43]&lt;71; 7; IF([.AO43]&lt;81; 8; IF([.AO43]&lt;91;9;10))))))">
            <text:p/>
          </table:table-cell>
          <table:table-cell table:number-columns-repeated="11"/>
          <table:table-cell table:formula="of:=[.P43]+SUM([.AR43:.BA43])" office:value-type="float" office:value="0" calcext:value-type="float">
            <text:p>0</text:p>
          </table:table-cell>
          <table:table-cell table:style-name="ce11" table:formula="of:=IF(ISBLANK([.AR43]);&quot;&quot;; IF([.BB43]&lt;51; 5; IF([.BB43]&lt;61; 6;IF([.BB43]&lt;71; 7; IF([.BB43]&lt;81; 8; IF([.BB43]&lt;91;9;10))))))">
            <text:p/>
          </table:table-cell>
        </table:table-row>
        <table:table-row table:style-name="ro2">
          <table:table-cell office:value-type="string" calcext:value-type="string">
            <text:p><text:s/>97/2024</text:p>
          </table:table-cell>
          <table:table-cell office:value-type="string" calcext:value-type="string">
            <text:p>Марковић, Маријана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 table:formula="of:=MIN(10;SUM([.C44:.O44]))" office:value-type="float" office:value="10" calcext:value-type="float">
            <text:p>10</text:p>
          </table:table-cell>
          <table:table-cell/>
          <table:table-cell office:value-type="float" office:value="7.5" calcext:value-type="float">
            <text:p>7.5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table:formula="of:=[.P44]+SUM([.R44:.AA44])" office:value-type="float" office:value="81.5" calcext:value-type="float">
            <text:p>81.5</text:p>
          </table:table-cell>
          <table:table-cell table:style-name="ce11" table:formula="of:=IF(ISBLANK([.R44]);&quot;&quot;; IF([.AB44]&lt;51; 5; IF([.AB44]&lt;61; 6;IF([.AB44]&lt;71; 7; IF([.AB44]&lt;81; 8; IF([.AB44]&lt;91;9;10))))))" office:value-type="float" office:value="9" calcext:value-type="float">
            <text:p>9</text:p>
          </table:table-cell>
          <table:table-cell table:number-columns-repeated="11"/>
          <table:table-cell table:formula="of:=[.P44]+SUM([.AE44:.AN44])" office:value-type="float" office:value="10" calcext:value-type="float">
            <text:p>10</text:p>
          </table:table-cell>
          <table:table-cell table:style-name="ce11" table:formula="of:=IF(ISBLANK([.AE44]);&quot;&quot;; IF([.AO44]&lt;51; 5; IF([.AO44]&lt;61; 6;IF([.AO44]&lt;71; 7; IF([.AO44]&lt;81; 8; IF([.AO44]&lt;91;9;10))))))">
            <text:p/>
          </table:table-cell>
          <table:table-cell table:number-columns-repeated="11"/>
          <table:table-cell table:formula="of:=[.P44]+SUM([.AR44:.BA44])" office:value-type="float" office:value="10" calcext:value-type="float">
            <text:p>10</text:p>
          </table:table-cell>
          <table:table-cell table:style-name="ce11" table:formula="of:=IF(ISBLANK([.AR44]);&quot;&quot;; IF([.BB44]&lt;51; 5; IF([.BB44]&lt;61; 6;IF([.BB44]&lt;71; 7; IF([.BB44]&lt;81; 8; IF([.BB44]&lt;91;9;10))))))">
            <text:p/>
          </table:table-cell>
        </table:table-row>
        <table:table-row table:style-name="ro2">
          <table:table-cell office:value-type="string" calcext:value-type="string">
            <text:p><text:s/>13/2024</text:p>
          </table:table-cell>
          <table:table-cell office:value-type="string" calcext:value-type="string">
            <text:p>Марковић, Урош <text:s text:c="2"/></text:p>
          </table:table-cell>
          <table:table-cell table:number-columns-repeated="13"/>
          <table:table-cell table:formula="of:=MIN(10;SUM([.C45:.O45]))" office:value-type="float" office:value="0" calcext:value-type="float">
            <text:p>0</text:p>
          </table:table-cell>
          <table:table-cell table:number-columns-repeated="11"/>
          <table:table-cell table:formula="of:=[.P45]+SUM([.R45:.AA45])" office:value-type="float" office:value="0" calcext:value-type="float">
            <text:p>0</text:p>
          </table:table-cell>
          <table:table-cell table:formula="of:=IF(ISBLANK([.R45]);&quot;&quot;; IF([.AB45]&lt;51; 5; IF([.AB45]&lt;61; 6;IF([.AB45]&lt;71; 7; IF([.AB45]&lt;81; 8; IF([.AB45]&lt;91;9;10))))))">
            <text:p/>
          </table:table-cell>
          <table:table-cell table:number-columns-repeated="11"/>
          <table:table-cell table:formula="of:=[.P45]+SUM([.AE45:.AN45])" office:value-type="float" office:value="0" calcext:value-type="float">
            <text:p>0</text:p>
          </table:table-cell>
          <table:table-cell table:style-name="ce11" table:formula="of:=IF(ISBLANK([.AE45]);&quot;&quot;; IF([.AO45]&lt;51; 5; IF([.AO45]&lt;61; 6;IF([.AO45]&lt;71; 7; IF([.AO45]&lt;81; 8; IF([.AO45]&lt;91;9;10))))))">
            <text:p/>
          </table:table-cell>
          <table:table-cell table:number-columns-repeated="11"/>
          <table:table-cell table:formula="of:=[.P45]+SUM([.AR45:.BA45])" office:value-type="float" office:value="0" calcext:value-type="float">
            <text:p>0</text:p>
          </table:table-cell>
          <table:table-cell table:style-name="ce11" table:formula="of:=IF(ISBLANK([.AR45]);&quot;&quot;; IF([.BB45]&lt;51; 5; IF([.BB45]&lt;61; 6;IF([.BB45]&lt;71; 7; IF([.BB45]&lt;81; 8; IF([.BB45]&lt;91;9;10))))))">
            <text:p/>
          </table:table-cell>
        </table:table-row>
        <table:table-row table:style-name="ro2">
          <table:table-cell office:value-type="string" calcext:value-type="string">
            <text:p><text:s/>166/2024</text:p>
          </table:table-cell>
          <table:table-cell office:value-type="string" calcext:value-type="string">
            <text:p>Мартиновић, Стефан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3"/>
          <table:table-cell table:number-columns-repeated="3" office:value-type="float" office:value="1" calcext:value-type="float">
            <text:p>1</text:p>
          </table:table-cell>
          <table:table-cell table:number-columns-repeated="4"/>
          <table:table-cell table:formula="of:=MIN(10;SUM([.C46:.O46]))" office:value-type="float" office:value="6" calcext:value-type="float">
            <text:p>6</text:p>
          </table:table-cell>
          <table:table-cell table:number-columns-repeated="11"/>
          <table:table-cell table:formula="of:=[.P46]+SUM([.R46:.AA46])" office:value-type="float" office:value="6" calcext:value-type="float">
            <text:p>6</text:p>
          </table:table-cell>
          <table:table-cell table:formula="of:=IF(ISBLANK([.R46]);&quot;&quot;; IF([.AB46]&lt;51; 5; IF([.AB46]&lt;61; 6;IF([.AB46]&lt;71; 7; IF([.AB46]&lt;81; 8; IF([.AB46]&lt;91;9;10))))))">
            <text:p/>
          </table:table-cell>
          <table:table-cell table:number-columns-repeated="11"/>
          <table:table-cell table:formula="of:=[.P46]+SUM([.AE46:.AN46])" office:value-type="float" office:value="6" calcext:value-type="float">
            <text:p>6</text:p>
          </table:table-cell>
          <table:table-cell table:style-name="ce11" table:formula="of:=IF(ISBLANK([.AE46]);&quot;&quot;; IF([.AO46]&lt;51; 5; IF([.AO46]&lt;61; 6;IF([.AO46]&lt;71; 7; IF([.AO46]&lt;81; 8; IF([.AO46]&lt;91;9;10))))))">
            <text:p/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46]+SUM([.AR46:.BA46])" office:value-type="float" office:value="19" calcext:value-type="float">
            <text:p>19</text:p>
          </table:table-cell>
          <table:table-cell table:style-name="ce11" table:formula="of:=IF(ISBLANK([.AR46]);&quot;&quot;; IF([.BB46]&lt;51; 5; IF([.BB46]&lt;61; 6;IF([.BB46]&lt;71; 7; IF([.BB46]&lt;81; 8; IF([.BB46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47/2024</text:p>
          </table:table-cell>
          <table:table-cell office:value-type="string" calcext:value-type="string">
            <text:p>Мијајловић, Лена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 table:formula="of:=MIN(10;SUM([.C47:.O47]))" office:value-type="float" office:value="10" calcext:value-type="float">
            <text:p>10</text:p>
          </table:table-cell>
          <table:table-cell/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[.P47]+SUM([.R47:.AA47])" office:value-type="float" office:value="62" calcext:value-type="float">
            <text:p>62</text:p>
          </table:table-cell>
          <table:table-cell table:style-name="ce11" table:formula="of:=IF(ISBLANK([.R47]);&quot;&quot;; IF([.AB47]&lt;51; 5; IF([.AB47]&lt;61; 6;IF([.AB47]&lt;71; 7; IF([.AB47]&lt;81; 8; IF([.AB47]&lt;91;9;10))))))" office:value-type="float" office:value="7" calcext:value-type="float">
            <text:p>7</text:p>
          </table:table-cell>
          <table:table-cell table:number-columns-repeated="11"/>
          <table:table-cell table:formula="of:=[.P47]+SUM([.AE47:.AN47])" office:value-type="float" office:value="10" calcext:value-type="float">
            <text:p>10</text:p>
          </table:table-cell>
          <table:table-cell table:style-name="ce11" table:formula="of:=IF(ISBLANK([.AE47]);&quot;&quot;; IF([.AO47]&lt;51; 5; IF([.AO47]&lt;61; 6;IF([.AO47]&lt;71; 7; IF([.AO47]&lt;81; 8; IF([.AO47]&lt;91;9;10))))))">
            <text:p/>
          </table:table-cell>
          <table:table-cell table:number-columns-repeated="11"/>
          <table:table-cell table:formula="of:=[.P47]+SUM([.AR47:.BA47])" office:value-type="float" office:value="10" calcext:value-type="float">
            <text:p>10</text:p>
          </table:table-cell>
          <table:table-cell table:style-name="ce11" table:formula="of:=IF(ISBLANK([.AR47]);&quot;&quot;; IF([.BB47]&lt;51; 5; IF([.BB47]&lt;61; 6;IF([.BB47]&lt;71; 7; IF([.BB47]&lt;81; 8; IF([.BB47]&lt;91;9;10))))))">
            <text:p/>
          </table:table-cell>
        </table:table-row>
        <table:table-row table:style-name="ro2">
          <table:table-cell office:value-type="string" calcext:value-type="string">
            <text:p><text:s/>221/2024</text:p>
          </table:table-cell>
          <table:table-cell office:value-type="string" calcext:value-type="string">
            <text:p>Микић, Нин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48:.O48]))" office:value-type="float" office:value="1" calcext:value-type="float">
            <text:p>1</text:p>
          </table:table-cell>
          <table:table-cell table:number-columns-repeated="11"/>
          <table:table-cell table:formula="of:=[.P48]+SUM([.R48:.AA48])" office:value-type="float" office:value="1" calcext:value-type="float">
            <text:p>1</text:p>
          </table:table-cell>
          <table:table-cell table:formula="of:=IF(ISBLANK([.R48]);&quot;&quot;; IF([.AB48]&lt;51; 5; IF([.AB48]&lt;61; 6;IF([.AB48]&lt;71; 7; IF([.AB48]&lt;81; 8; IF([.AB48]&lt;91;9;10))))))">
            <text:p/>
          </table:table-cell>
          <table:table-cell table:number-columns-repeated="11"/>
          <table:table-cell table:formula="of:=[.P48]+SUM([.AE48:.AN48])" office:value-type="float" office:value="1" calcext:value-type="float">
            <text:p>1</text:p>
          </table:table-cell>
          <table:table-cell table:style-name="ce11" table:formula="of:=IF(ISBLANK([.AE48]);&quot;&quot;; IF([.AO48]&lt;51; 5; IF([.AO48]&lt;61; 6;IF([.AO48]&lt;71; 7; IF([.AO48]&lt;81; 8; IF([.AO48]&lt;91;9;10))))))">
            <text:p/>
          </table:table-cell>
          <table:table-cell table:number-columns-repeated="11"/>
          <table:table-cell table:formula="of:=[.P48]+SUM([.AR48:.BA48])" office:value-type="float" office:value="1" calcext:value-type="float">
            <text:p>1</text:p>
          </table:table-cell>
          <table:table-cell table:style-name="ce11" table:formula="of:=IF(ISBLANK([.AR48]);&quot;&quot;; IF([.BB48]&lt;51; 5; IF([.BB48]&lt;61; 6;IF([.BB48]&lt;71; 7; IF([.BB48]&lt;81; 8; IF([.BB48]&lt;91;9;10))))))">
            <text:p/>
          </table:table-cell>
        </table:table-row>
        <table:table-row table:style-name="ro2">
          <table:table-cell office:value-type="string" calcext:value-type="string">
            <text:p><text:s/>160/2024</text:p>
          </table:table-cell>
          <table:table-cell office:value-type="string" calcext:value-type="string">
            <text:p>Милијић, Борис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10;SUM([.C49:.O49]))" office:value-type="float" office:value="2" calcext:value-type="float">
            <text:p>2</text:p>
          </table:table-cell>
          <table:table-cell table:number-columns-repeated="11"/>
          <table:table-cell table:formula="of:=[.P49]+SUM([.R49:.AA49])" office:value-type="float" office:value="2" calcext:value-type="float">
            <text:p>2</text:p>
          </table:table-cell>
          <table:table-cell table:formula="of:=IF(ISBLANK([.R49]);&quot;&quot;; IF([.AB49]&lt;51; 5; IF([.AB49]&lt;61; 6;IF([.AB49]&lt;71; 7; IF([.AB49]&lt;81; 8; IF([.AB49]&lt;91;9;10))))))">
            <text:p/>
          </table:table-cell>
          <table:table-cell table:number-columns-repeated="11"/>
          <table:table-cell table:formula="of:=[.P49]+SUM([.AE49:.AN49])" office:value-type="float" office:value="2" calcext:value-type="float">
            <text:p>2</text:p>
          </table:table-cell>
          <table:table-cell table:style-name="ce11" table:formula="of:=IF(ISBLANK([.AE49]);&quot;&quot;; IF([.AO49]&lt;51; 5; IF([.AO49]&lt;61; 6;IF([.AO49]&lt;71; 7; IF([.AO49]&lt;81; 8; IF([.AO49]&lt;91;9;10))))))">
            <text:p/>
          </table:table-cell>
          <table:table-cell table:number-columns-repeated="11"/>
          <table:table-cell table:formula="of:=[.P49]+SUM([.AR49:.BA49])" office:value-type="float" office:value="2" calcext:value-type="float">
            <text:p>2</text:p>
          </table:table-cell>
          <table:table-cell table:style-name="ce11" table:formula="of:=IF(ISBLANK([.AR49]);&quot;&quot;; IF([.BB49]&lt;51; 5; IF([.BB49]&lt;61; 6;IF([.BB49]&lt;71; 7; IF([.BB49]&lt;81; 8; IF([.BB49]&lt;91;9;10))))))">
            <text:p/>
          </table:table-cell>
        </table:table-row>
        <table:table-row table:style-name="ro2">
          <table:table-cell office:value-type="string" calcext:value-type="string">
            <text:p><text:s/>75/2024</text:p>
          </table:table-cell>
          <table:table-cell office:value-type="string" calcext:value-type="string">
            <text:p>Милојевић, Јован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10;SUM([.C50:.O50]))" office:value-type="float" office:value="2" calcext:value-type="float">
            <text:p>2</text:p>
          </table:table-cell>
          <table:table-cell table:number-columns-repeated="11"/>
          <table:table-cell table:formula="of:=[.P50]+SUM([.R50:.AA50])" office:value-type="float" office:value="2" calcext:value-type="float">
            <text:p>2</text:p>
          </table:table-cell>
          <table:table-cell table:formula="of:=IF(ISBLANK([.R50]);&quot;&quot;; IF([.AB50]&lt;51; 5; IF([.AB50]&lt;61; 6;IF([.AB50]&lt;71; 7; IF([.AB50]&lt;81; 8; IF([.AB50]&lt;91;9;10))))))">
            <text:p/>
          </table:table-cell>
          <table:table-cell table:number-columns-repeated="11"/>
          <table:table-cell table:formula="of:=[.P50]+SUM([.AE50:.AN50])" office:value-type="float" office:value="2" calcext:value-type="float">
            <text:p>2</text:p>
          </table:table-cell>
          <table:table-cell table:style-name="ce11" table:formula="of:=IF(ISBLANK([.AE50]);&quot;&quot;; IF([.AO50]&lt;51; 5; IF([.AO50]&lt;61; 6;IF([.AO50]&lt;71; 7; IF([.AO50]&lt;81; 8; IF([.AO50]&lt;91;9;10))))))">
            <text:p/>
          </table:table-cell>
          <table:table-cell table:number-columns-repeated="11"/>
          <table:table-cell table:formula="of:=[.P50]+SUM([.AR50:.BA50])" office:value-type="float" office:value="2" calcext:value-type="float">
            <text:p>2</text:p>
          </table:table-cell>
          <table:table-cell table:style-name="ce11" table:formula="of:=IF(ISBLANK([.AR50]);&quot;&quot;; IF([.BB50]&lt;51; 5; IF([.BB50]&lt;61; 6;IF([.BB50]&lt;71; 7; IF([.BB50]&lt;81; 8; IF([.BB50]&lt;91;9;10))))))">
            <text:p/>
          </table:table-cell>
        </table:table-row>
        <table:table-row table:style-name="ro2">
          <table:table-cell office:value-type="string" calcext:value-type="string">
            <text:p><text:s/>37/2024</text:p>
          </table:table-cell>
          <table:table-cell office:value-type="string" calcext:value-type="string">
            <text:p>Милојевић, Огњен <text:s text:c="2"/>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formula="of:=MIN(10;SUM([.C51:.O51]))" office:value-type="float" office:value="10" calcext:value-type="float">
            <text:p>10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.5" calcext:value-type="float">
            <text:p>6.5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51]+SUM([.R51:.AA51])" office:value-type="float" office:value="71" calcext:value-type="float">
            <text:p>71</text:p>
          </table:table-cell>
          <table:table-cell table:style-name="ce11" table:formula="of:=IF(ISBLANK([.R51]);&quot;&quot;; IF([.AB51]&lt;51; 5; IF([.AB51]&lt;61; 6;IF([.AB51]&lt;71; 7; IF([.AB51]&lt;81; 8; IF([.AB51]&lt;91;9;10))))))" office:value-type="float" office:value="8" calcext:value-type="float">
            <text:p>8</text:p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formula="of:=[.P51]+SUM([.AE51:.AN51])" office:value-type="float" office:value="84" calcext:value-type="float">
            <text:p>84</text:p>
          </table:table-cell>
          <table:table-cell table:style-name="ce11" table:formula="of:=IF(ISBLANK([.AE51]);&quot;&quot;; IF([.AO51]&lt;51; 5; IF([.AO51]&lt;61; 6;IF([.AO51]&lt;71; 7; IF([.AO51]&lt;81; 8; IF([.AO51]&lt;91;9;10))))))" office:value-type="float" office:value="9" calcext:value-type="float">
            <text:p>9</text:p>
          </table:table-cell>
          <table:table-cell table:number-columns-repeated="11"/>
          <table:table-cell table:formula="of:=[.P51]+SUM([.AR51:.BA51])" office:value-type="float" office:value="10" calcext:value-type="float">
            <text:p>10</text:p>
          </table:table-cell>
          <table:table-cell table:style-name="ce11" table:formula="of:=IF(ISBLANK([.AR51]);&quot;&quot;; IF([.BB51]&lt;51; 5; IF([.BB51]&lt;61; 6;IF([.BB51]&lt;71; 7; IF([.BB51]&lt;81; 8; IF([.BB51]&lt;91;9;10))))))">
            <text:p/>
          </table:table-cell>
        </table:table-row>
        <table:table-row table:style-name="ro2">
          <table:table-cell office:value-type="string" calcext:value-type="string">
            <text:p><text:s/>205/2025</text:p>
          </table:table-cell>
          <table:table-cell office:value-type="string" calcext:value-type="string">
            <text:p>Милосављевић, Иван <text:s text:c="2"/></text:p>
          </table:table-cell>
          <table:table-cell table:number-columns-repeated="13"/>
          <table:table-cell table:formula="of:=MIN(10;SUM([.C52:.O52]))" office:value-type="float" office:value="0" calcext:value-type="float">
            <text:p>0</text:p>
          </table:table-cell>
          <table:table-cell table:number-columns-repeated="11"/>
          <table:table-cell table:formula="of:=[.P52]+SUM([.R52:.AA52])" office:value-type="float" office:value="0" calcext:value-type="float">
            <text:p>0</text:p>
          </table:table-cell>
          <table:table-cell table:formula="of:=IF(ISBLANK([.R52]);&quot;&quot;; IF([.AB52]&lt;51; 5; IF([.AB52]&lt;61; 6;IF([.AB52]&lt;71; 7; IF([.AB52]&lt;81; 8; IF([.AB52]&lt;91;9;10))))))">
            <text:p/>
          </table:table-cell>
          <table:table-cell table:number-columns-repeated="11"/>
          <table:table-cell table:formula="of:=[.P52]+SUM([.AE52:.AN52])" office:value-type="float" office:value="0" calcext:value-type="float">
            <text:p>0</text:p>
          </table:table-cell>
          <table:table-cell table:style-name="ce11" table:formula="of:=IF(ISBLANK([.AE52]);&quot;&quot;; IF([.AO52]&lt;51; 5; IF([.AO52]&lt;61; 6;IF([.AO52]&lt;71; 7; IF([.AO52]&lt;81; 8; IF([.AO52]&lt;91;9;10))))))">
            <text:p/>
          </table:table-cell>
          <table:table-cell table:number-columns-repeated="11"/>
          <table:table-cell table:formula="of:=[.P52]+SUM([.AR52:.BA52])" office:value-type="float" office:value="0" calcext:value-type="float">
            <text:p>0</text:p>
          </table:table-cell>
          <table:table-cell table:style-name="ce11" table:formula="of:=IF(ISBLANK([.AR52]);&quot;&quot;; IF([.BB52]&lt;51; 5; IF([.BB52]&lt;61; 6;IF([.BB52]&lt;71; 7; IF([.BB52]&lt;81; 8; IF([.BB52]&lt;91;9;10))))))">
            <text:p/>
          </table:table-cell>
        </table:table-row>
        <table:table-row table:style-name="ro2">
          <table:table-cell office:value-type="string" calcext:value-type="string">
            <text:p><text:s/>5/2024</text:p>
          </table:table-cell>
          <table:table-cell office:value-type="string" calcext:value-type="string">
            <text:p>Милошевић, Александар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53:.O53]))" office:value-type="float" office:value="1" calcext:value-type="float">
            <text:p>1</text:p>
          </table:table-cell>
          <table:table-cell/>
          <table:table-cell office:value-type="float" office:value="7.5" calcext:value-type="float">
            <text:p>7.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4"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formula="of:=[.P53]+SUM([.R53:.AA53])" office:value-type="float" office:value="77.5" calcext:value-type="float">
            <text:p>77.5</text:p>
          </table:table-cell>
          <table:table-cell table:style-name="ce11" table:formula="of:=IF(ISBLANK([.R53]);&quot;&quot;; IF([.AB53]&lt;51; 5; IF([.AB53]&lt;61; 6;IF([.AB53]&lt;71; 7; IF([.AB53]&lt;81; 8; IF([.AB53]&lt;91;9;10))))))" office:value-type="float" office:value="8" calcext:value-type="float">
            <text:p>8</text:p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6" office:value-type="float" office:value="10" calcext:value-type="float">
            <text:p>10</text:p>
          </table:table-cell>
          <table:table-cell table:formula="of:=[.P53]+SUM([.AE53:.AN53])" office:value-type="float" office:value="99" calcext:value-type="float">
            <text:p>99</text:p>
          </table:table-cell>
          <table:table-cell table:style-name="ce11" table:formula="of:=IF(ISBLANK([.AE53]);&quot;&quot;; IF([.AO53]&lt;51; 5; IF([.AO53]&lt;61; 6;IF([.AO53]&lt;71; 7; IF([.AO53]&lt;81; 8; IF([.AO53]&lt;91;9;10))))))" office:value-type="float" office:value="10" calcext:value-type="float">
            <text:p>10</text:p>
          </table:table-cell>
          <table:table-cell table:number-columns-repeated="11"/>
          <table:table-cell table:formula="of:=[.P53]+SUM([.AR53:.BA53])" office:value-type="float" office:value="1" calcext:value-type="float">
            <text:p>1</text:p>
          </table:table-cell>
          <table:table-cell table:style-name="ce11" table:formula="of:=IF(ISBLANK([.AR53]);&quot;&quot;; IF([.BB53]&lt;51; 5; IF([.BB53]&lt;61; 6;IF([.BB53]&lt;71; 7; IF([.BB53]&lt;81; 8; IF([.BB53]&lt;91;9;10))))))">
            <text:p/>
          </table:table-cell>
        </table:table-row>
        <table:table-row table:style-name="ro2">
          <table:table-cell office:value-type="string" calcext:value-type="string">
            <text:p><text:s/>131/2024</text:p>
          </table:table-cell>
          <table:table-cell office:value-type="string" calcext:value-type="string">
            <text:p>Милошевић, Жељана <text:s text:c="2"/></text:p>
          </table:table-cell>
          <table:table-cell table:number-columns-repeated="13" office:value-type="float" office:value="1" calcext:value-type="float">
            <text:p>1</text:p>
          </table:table-cell>
          <table:table-cell table:formula="of:=MIN(10;SUM([.C54:.O54]))" office:value-type="float" office:value="10" calcext:value-type="float">
            <text:p>10</text:p>
          </table:table-cell>
          <table:table-cell table:number-columns-repeated="11"/>
          <table:table-cell table:formula="of:=[.P54]+SUM([.R54:.AA54])" office:value-type="float" office:value="10" calcext:value-type="float">
            <text:p>10</text:p>
          </table:table-cell>
          <table:table-cell table:formula="of:=IF(ISBLANK([.R54]);&quot;&quot;; IF([.AB54]&lt;51; 5; IF([.AB54]&lt;61; 6;IF([.AB54]&lt;71; 7; IF([.AB54]&lt;81; 8; IF([.AB54]&lt;91;9;10))))))">
            <text:p/>
          </table:table-cell>
          <table:table-cell/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formula="of:=[.P54]+SUM([.AE54:.AN54])" office:value-type="float" office:value="51" calcext:value-type="float">
            <text:p>51</text:p>
          </table:table-cell>
          <table:table-cell table:style-name="ce11" table:formula="of:=IF(ISBLANK([.AE54]);&quot;&quot;; IF([.AO54]&lt;51; 5; IF([.AO54]&lt;61; 6;IF([.AO54]&lt;71; 7; IF([.AO54]&lt;81; 8; IF([.AO54]&lt;91;9;10))))))" office:value-type="float" office:value="6" calcext:value-type="float">
            <text:p>6</text:p>
          </table:table-cell>
          <table:table-cell table:number-columns-repeated="11"/>
          <table:table-cell table:formula="of:=[.P54]+SUM([.AR54:.BA54])" office:value-type="float" office:value="10" calcext:value-type="float">
            <text:p>10</text:p>
          </table:table-cell>
          <table:table-cell table:style-name="ce11" table:formula="of:=IF(ISBLANK([.AR54]);&quot;&quot;; IF([.BB54]&lt;51; 5; IF([.BB54]&lt;61; 6;IF([.BB54]&lt;71; 7; IF([.BB54]&lt;81; 8; IF([.BB54]&lt;91;9;10))))))">
            <text:p/>
          </table:table-cell>
        </table:table-row>
        <table:table-row table:style-name="ro2">
          <table:table-cell office:value-type="string" calcext:value-type="string">
            <text:p><text:s/>20/2024</text:p>
          </table:table-cell>
          <table:table-cell office:value-type="string" calcext:value-type="string">
            <text:p>Мићић, Јован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9" office:value-type="float" office:value="1" calcext:value-type="float">
            <text:p>1</text:p>
          </table:table-cell>
          <table:table-cell table:formula="of:=MIN(10;SUM([.C55:.O55]))" office:value-type="float" office:value="10" calcext:value-type="float">
            <text:p>10</text:p>
          </table:table-cell>
          <table:table-cell table:number-columns-repeated="11"/>
          <table:table-cell table:formula="of:=[.P55]+SUM([.R55:.AA55])" office:value-type="float" office:value="10" calcext:value-type="float">
            <text:p>10</text:p>
          </table:table-cell>
          <table:table-cell table:formula="of:=IF(ISBLANK([.R55]);&quot;&quot;; IF([.AB55]&lt;51; 5; IF([.AB55]&lt;61; 6;IF([.AB55]&lt;71; 7; IF([.AB55]&lt;81; 8; IF([.AB55]&lt;91;9;10))))))">
            <text:p/>
          </table:table-cell>
          <table:table-cell/>
          <table:table-cell table:number-columns-repeated="4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55]+SUM([.AE55:.AN55])" office:value-type="float" office:value="84" calcext:value-type="float">
            <text:p>84</text:p>
          </table:table-cell>
          <table:table-cell table:style-name="ce11" table:formula="of:=IF(ISBLANK([.AE55]);&quot;&quot;; IF([.AO55]&lt;51; 5; IF([.AO55]&lt;61; 6;IF([.AO55]&lt;71; 7; IF([.AO55]&lt;81; 8; IF([.AO55]&lt;91;9;10))))))" office:value-type="float" office:value="9" calcext:value-type="float">
            <text:p>9</text:p>
          </table:table-cell>
          <table:table-cell table:number-columns-repeated="11"/>
          <table:table-cell table:formula="of:=[.P55]+SUM([.AR55:.BA55])" office:value-type="float" office:value="10" calcext:value-type="float">
            <text:p>10</text:p>
          </table:table-cell>
          <table:table-cell table:style-name="ce11" table:formula="of:=IF(ISBLANK([.AR55]);&quot;&quot;; IF([.BB55]&lt;51; 5; IF([.BB55]&lt;61; 6;IF([.BB55]&lt;71; 7; IF([.BB55]&lt;81; 8; IF([.BB55]&lt;91;9;10))))))">
            <text:p/>
          </table:table-cell>
        </table:table-row>
        <table:table-row table:style-name="ro2">
          <table:table-cell office:value-type="string" calcext:value-type="string">
            <text:p><text:s/>53/2024</text:p>
          </table:table-cell>
          <table:table-cell office:value-type="string" calcext:value-type="string">
            <text:p>Мојсиловић, Вањ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56:.O56]))" office:value-type="float" office:value="1" calcext:value-type="float">
            <text:p>1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56]+SUM([.R56:.AA56])" office:value-type="float" office:value="48.5" calcext:value-type="float">
            <text:p>48.5</text:p>
          </table:table-cell>
          <table:table-cell table:style-name="ce11" table:formula="of:=IF(ISBLANK([.R56]);&quot;&quot;; IF([.AB56]&lt;51; 5; IF([.AB56]&lt;61; 6;IF([.AB56]&lt;71; 7; IF([.AB56]&lt;81; 8; IF([.AB56]&lt;91;9;10))))))" office:value-type="float" office:value="5" calcext:value-type="float">
            <text:p>5</text:p>
          </table:table-cell>
          <table:table-cell table:number-columns-repeated="11"/>
          <table:table-cell table:formula="of:=[.P56]+SUM([.AE56:.AN56])" office:value-type="float" office:value="1" calcext:value-type="float">
            <text:p>1</text:p>
          </table:table-cell>
          <table:table-cell table:style-name="ce11" table:formula="of:=IF(ISBLANK([.AE56]);&quot;&quot;; IF([.AO56]&lt;51; 5; IF([.AO56]&lt;61; 6;IF([.AO56]&lt;71; 7; IF([.AO56]&lt;81; 8; IF([.AO56]&lt;91;9;10))))))">
            <text:p/>
          </table:table-cell>
          <table:table-cell/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56]+SUM([.AR56:.BA56])" office:value-type="float" office:value="45" calcext:value-type="float">
            <text:p>45</text:p>
          </table:table-cell>
          <table:table-cell table:style-name="ce11" table:formula="of:=IF(ISBLANK([.AR56]);&quot;&quot;; IF([.BB56]&lt;51; 5; IF([.BB56]&lt;61; 6;IF([.BB56]&lt;71; 7; IF([.BB56]&lt;81; 8; IF([.BB56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29/2025</text:p>
          </table:table-cell>
          <table:table-cell office:value-type="string" calcext:value-type="string">
            <text:p>Никитовић, Вања <text:s text:c="2"/></text:p>
          </table:table-cell>
          <table:table-cell table:number-columns-repeated="13"/>
          <table:table-cell table:formula="of:=MIN(10;SUM([.C57:.O57]))" office:value-type="float" office:value="0" calcext:value-type="float">
            <text:p>0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57]+SUM([.R57:.AA57])" office:value-type="float" office:value="51.5" calcext:value-type="float">
            <text:p>51.5</text:p>
          </table:table-cell>
          <table:table-cell table:style-name="ce11" table:formula="of:=IF(ISBLANK([.R57]);&quot;&quot;; IF([.AB57]&lt;51; 5; IF([.AB57]&lt;61; 6;IF([.AB57]&lt;71; 7; IF([.AB57]&lt;81; 8; IF([.AB57]&lt;91;9;10))))))" office:value-type="float" office:value="6" calcext:value-type="float">
            <text:p>6</text:p>
          </table:table-cell>
          <table:table-cell table:number-columns-repeated="11"/>
          <table:table-cell table:formula="of:=[.P57]+SUM([.AE57:.AN57])" office:value-type="float" office:value="0" calcext:value-type="float">
            <text:p>0</text:p>
          </table:table-cell>
          <table:table-cell table:style-name="ce11" table:formula="of:=IF(ISBLANK([.AE57]);&quot;&quot;; IF([.AO57]&lt;51; 5; IF([.AO57]&lt;61; 6;IF([.AO57]&lt;71; 7; IF([.AO57]&lt;81; 8; IF([.AO57]&lt;91;9;10))))))">
            <text:p/>
          </table:table-cell>
          <table:table-cell table:number-columns-repeated="11"/>
          <table:table-cell table:formula="of:=[.P57]+SUM([.AR57:.BA57])" office:value-type="float" office:value="0" calcext:value-type="float">
            <text:p>0</text:p>
          </table:table-cell>
          <table:table-cell table:style-name="ce11" table:formula="of:=IF(ISBLANK([.AR57]);&quot;&quot;; IF([.BB57]&lt;51; 5; IF([.BB57]&lt;61; 6;IF([.BB57]&lt;71; 7; IF([.BB57]&lt;81; 8; IF([.BB57]&lt;91;9;10))))))">
            <text:p/>
          </table:table-cell>
        </table:table-row>
        <table:table-row table:style-name="ro2">
          <table:table-cell office:value-type="string" calcext:value-type="string">
            <text:p><text:s/>227/2025</text:p>
          </table:table-cell>
          <table:table-cell office:value-type="string" calcext:value-type="string">
            <text:p>Николић, Ђорђе <text:s text:c="2"/></text:p>
          </table:table-cell>
          <table:table-cell table:number-columns-repeated="13"/>
          <table:table-cell table:formula="of:=MIN(10;SUM([.C58:.O58]))" office:value-type="float" office:value="0" calcext:value-type="float">
            <text:p>0</text:p>
          </table:table-cell>
          <table:table-cell table:number-columns-repeated="11"/>
          <table:table-cell table:formula="of:=[.P58]+SUM([.R58:.AA58])" office:value-type="float" office:value="0" calcext:value-type="float">
            <text:p>0</text:p>
          </table:table-cell>
          <table:table-cell table:formula="of:=IF(ISBLANK([.R58]);&quot;&quot;; IF([.AB58]&lt;51; 5; IF([.AB58]&lt;61; 6;IF([.AB58]&lt;71; 7; IF([.AB58]&lt;81; 8; IF([.AB58]&lt;91;9;10))))))">
            <text:p/>
          </table:table-cell>
          <table:table-cell table:number-columns-repeated="11"/>
          <table:table-cell table:formula="of:=[.P58]+SUM([.AE58:.AN58])" office:value-type="float" office:value="0" calcext:value-type="float">
            <text:p>0</text:p>
          </table:table-cell>
          <table:table-cell table:style-name="ce11" table:formula="of:=IF(ISBLANK([.AE58]);&quot;&quot;; IF([.AO58]&lt;51; 5; IF([.AO58]&lt;61; 6;IF([.AO58]&lt;71; 7; IF([.AO58]&lt;81; 8; IF([.AO58]&lt;91;9;10))))))">
            <text:p/>
          </table:table-cell>
          <table:table-cell table:number-columns-repeated="11"/>
          <table:table-cell table:formula="of:=[.P58]+SUM([.AR58:.BA58])" office:value-type="float" office:value="0" calcext:value-type="float">
            <text:p>0</text:p>
          </table:table-cell>
          <table:table-cell table:style-name="ce11" table:formula="of:=IF(ISBLANK([.AR58]);&quot;&quot;; IF([.BB58]&lt;51; 5; IF([.BB58]&lt;61; 6;IF([.BB58]&lt;71; 7; IF([.BB58]&lt;81; 8; IF([.BB58]&lt;91;9;10))))))">
            <text:p/>
          </table:table-cell>
        </table:table-row>
        <table:table-row table:style-name="ro2">
          <table:table-cell office:value-type="string" calcext:value-type="string">
            <text:p><text:s/>263/2024</text:p>
          </table:table-cell>
          <table:table-cell office:value-type="string" calcext:value-type="string">
            <text:p>Николић, Јелена <text:s text:c="2"/></text:p>
          </table:table-cell>
          <table:table-cell table:number-columns-repeated="13"/>
          <table:table-cell table:formula="of:=MIN(10;SUM([.C59:.O59]))" office:value-type="float" office:value="0" calcext:value-type="float">
            <text:p>0</text:p>
          </table:table-cell>
          <table:table-cell table:number-columns-repeated="11"/>
          <table:table-cell table:formula="of:=[.P59]+SUM([.R59:.AA59])" office:value-type="float" office:value="0" calcext:value-type="float">
            <text:p>0</text:p>
          </table:table-cell>
          <table:table-cell table:formula="of:=IF(ISBLANK([.R59]);&quot;&quot;; IF([.AB59]&lt;51; 5; IF([.AB59]&lt;61; 6;IF([.AB59]&lt;71; 7; IF([.AB59]&lt;81; 8; IF([.AB59]&lt;91;9;10))))))">
            <text:p/>
          </table:table-cell>
          <table:table-cell table:number-columns-repeated="11"/>
          <table:table-cell table:formula="of:=[.P59]+SUM([.AE59:.AN59])" office:value-type="float" office:value="0" calcext:value-type="float">
            <text:p>0</text:p>
          </table:table-cell>
          <table:table-cell table:style-name="ce11" table:formula="of:=IF(ISBLANK([.AE59]);&quot;&quot;; IF([.AO59]&lt;51; 5; IF([.AO59]&lt;61; 6;IF([.AO59]&lt;71; 7; IF([.AO59]&lt;81; 8; IF([.AO59]&lt;91;9;10))))))">
            <text:p/>
          </table:table-cell>
          <table:table-cell table:number-columns-repeated="11"/>
          <table:table-cell table:formula="of:=[.P59]+SUM([.AR59:.BA59])" office:value-type="float" office:value="0" calcext:value-type="float">
            <text:p>0</text:p>
          </table:table-cell>
          <table:table-cell table:style-name="ce11" table:formula="of:=IF(ISBLANK([.AR59]);&quot;&quot;; IF([.BB59]&lt;51; 5; IF([.BB59]&lt;61; 6;IF([.BB59]&lt;71; 7; IF([.BB59]&lt;81; 8; IF([.BB59]&lt;91;9;10))))))">
            <text:p/>
          </table:table-cell>
        </table:table-row>
        <table:table-row table:style-name="ro2">
          <table:table-cell office:value-type="string" calcext:value-type="string">
            <text:p><text:s/>250/2024</text:p>
          </table:table-cell>
          <table:table-cell office:value-type="string" calcext:value-type="string">
            <text:p>Николић, Михајло <text:s text:c="2"/></text:p>
          </table:table-cell>
          <table:table-cell table:number-columns-repeated="13"/>
          <table:table-cell table:formula="of:=MIN(10;SUM([.C60:.O60]))" office:value-type="float" office:value="0" calcext:value-type="float">
            <text:p>0</text:p>
          </table:table-cell>
          <table:table-cell table:number-columns-repeated="11"/>
          <table:table-cell table:formula="of:=[.P60]+SUM([.R60:.AA60])" office:value-type="float" office:value="0" calcext:value-type="float">
            <text:p>0</text:p>
          </table:table-cell>
          <table:table-cell table:formula="of:=IF(ISBLANK([.R60]);&quot;&quot;; IF([.AB60]&lt;51; 5; IF([.AB60]&lt;61; 6;IF([.AB60]&lt;71; 7; IF([.AB60]&lt;81; 8; IF([.AB60]&lt;91;9;10))))))">
            <text:p/>
          </table:table-cell>
          <table:table-cell table:number-columns-repeated="11"/>
          <table:table-cell table:formula="of:=[.P60]+SUM([.AE60:.AN60])" office:value-type="float" office:value="0" calcext:value-type="float">
            <text:p>0</text:p>
          </table:table-cell>
          <table:table-cell table:style-name="ce11" table:formula="of:=IF(ISBLANK([.AE60]);&quot;&quot;; IF([.AO60]&lt;51; 5; IF([.AO60]&lt;61; 6;IF([.AO60]&lt;71; 7; IF([.AO60]&lt;81; 8; IF([.AO60]&lt;91;9;10))))))">
            <text:p/>
          </table:table-cell>
          <table:table-cell table:number-columns-repeated="11"/>
          <table:table-cell table:formula="of:=[.P60]+SUM([.AR60:.BA60])" office:value-type="float" office:value="0" calcext:value-type="float">
            <text:p>0</text:p>
          </table:table-cell>
          <table:table-cell table:style-name="ce11" table:formula="of:=IF(ISBLANK([.AR60]);&quot;&quot;; IF([.BB60]&lt;51; 5; IF([.BB60]&lt;61; 6;IF([.BB60]&lt;71; 7; IF([.BB60]&lt;81; 8; IF([.BB60]&lt;91;9;10))))))">
            <text:p/>
          </table:table-cell>
        </table:table-row>
        <table:table-row table:style-name="ro2">
          <table:table-cell office:value-type="string" calcext:value-type="string">
            <text:p><text:s/>80/2024</text:p>
          </table:table-cell>
          <table:table-cell office:value-type="string" calcext:value-type="string">
            <text:p>Обрадовић, Ун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61:.O61]))" office:value-type="float" office:value="1" calcext:value-type="float">
            <text:p>1</text:p>
          </table:table-cell>
          <table:table-cell table:number-columns-repeated="11"/>
          <table:table-cell table:formula="of:=[.P61]+SUM([.R61:.AA61])" office:value-type="float" office:value="1" calcext:value-type="float">
            <text:p>1</text:p>
          </table:table-cell>
          <table:table-cell table:formula="of:=IF(ISBLANK([.R61]);&quot;&quot;; IF([.AB61]&lt;51; 5; IF([.AB61]&lt;61; 6;IF([.AB61]&lt;71; 7; IF([.AB61]&lt;81; 8; IF([.AB61]&lt;91;9;10))))))">
            <text:p/>
          </table:table-cell>
          <table:table-cell table:number-columns-repeated="11"/>
          <table:table-cell table:formula="of:=[.P61]+SUM([.AE61:.AN61])" office:value-type="float" office:value="1" calcext:value-type="float">
            <text:p>1</text:p>
          </table:table-cell>
          <table:table-cell table:style-name="ce11" table:formula="of:=IF(ISBLANK([.AE61]);&quot;&quot;; IF([.AO61]&lt;51; 5; IF([.AO61]&lt;61; 6;IF([.AO61]&lt;71; 7; IF([.AO61]&lt;81; 8; IF([.AO61]&lt;91;9;10))))))">
            <text:p/>
          </table:table-cell>
          <table:table-cell table:number-columns-repeated="11"/>
          <table:table-cell table:formula="of:=[.P61]+SUM([.AR61:.BA61])" office:value-type="float" office:value="1" calcext:value-type="float">
            <text:p>1</text:p>
          </table:table-cell>
          <table:table-cell table:style-name="ce11" table:formula="of:=IF(ISBLANK([.AR61]);&quot;&quot;; IF([.BB61]&lt;51; 5; IF([.BB61]&lt;61; 6;IF([.BB61]&lt;71; 7; IF([.BB61]&lt;81; 8; IF([.BB61]&lt;91;9;10))))))">
            <text:p/>
          </table:table-cell>
        </table:table-row>
        <table:table-row table:style-name="ro2">
          <table:table-cell office:value-type="string" calcext:value-type="string">
            <text:p><text:s/>142/2024</text:p>
          </table:table-cell>
          <table:table-cell office:value-type="string" calcext:value-type="string">
            <text:p>Остојић, Матеј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 table:formula="of:=MIN(10;SUM([.C62:.O62]))" office:value-type="float" office:value="10" calcext:value-type="float">
            <text:p>10</text:p>
          </table:table-cell>
          <table:table-cell table:number-columns-repeated="11"/>
          <table:table-cell table:formula="of:=[.P62]+SUM([.R62:.AA62])" office:value-type="float" office:value="10" calcext:value-type="float">
            <text:p>10</text:p>
          </table:table-cell>
          <table:table-cell table:formula="of:=IF(ISBLANK([.R62]);&quot;&quot;; IF([.AB62]&lt;51; 5; IF([.AB62]&lt;61; 6;IF([.AB62]&lt;71; 7; IF([.AB62]&lt;81; 8; IF([.AB62]&lt;91;9;10))))))">
            <text:p/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formula="of:=[.P62]+SUM([.AE62:.AN62])" office:value-type="float" office:value="77" calcext:value-type="float">
            <text:p>77</text:p>
          </table:table-cell>
          <table:table-cell table:style-name="ce11" table:formula="of:=IF(ISBLANK([.AE62]);&quot;&quot;; IF([.AO62]&lt;51; 5; IF([.AO62]&lt;61; 6;IF([.AO62]&lt;71; 7; IF([.AO62]&lt;81; 8; IF([.AO62]&lt;91;9;10))))))" office:value-type="float" office:value="8" calcext:value-type="float">
            <text:p>8</text:p>
          </table:table-cell>
          <table:table-cell/>
          <table:table-cell table:number-columns-repeated="5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P62]+SUM([.AR62:.BA62])" office:value-type="float" office:value="93" calcext:value-type="float">
            <text:p>93</text:p>
          </table:table-cell>
          <table:table-cell table:style-name="ce11" table:formula="of:=IF(ISBLANK([.AR62]);&quot;&quot;; IF([.BB62]&lt;51; 5; IF([.BB62]&lt;61; 6;IF([.BB62]&lt;71; 7; IF([.BB62]&lt;81; 8; IF([.BB62]&lt;91;9;10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48/2025</text:p>
          </table:table-cell>
          <table:table-cell office:value-type="string" calcext:value-type="string">
            <text:p>Пауновић, Вељко <text:s text:c="2"/></text:p>
          </table:table-cell>
          <table:table-cell table:number-columns-repeated="13"/>
          <table:table-cell table:formula="of:=MIN(10;SUM([.C63:.O63]))" office:value-type="float" office:value="0" calcext:value-type="float">
            <text:p>0</text:p>
          </table:table-cell>
          <table:table-cell table:number-columns-repeated="11"/>
          <table:table-cell table:formula="of:=[.P63]+SUM([.R63:.AA63])" office:value-type="float" office:value="0" calcext:value-type="float">
            <text:p>0</text:p>
          </table:table-cell>
          <table:table-cell table:formula="of:=IF(ISBLANK([.R63]);&quot;&quot;; IF([.AB63]&lt;51; 5; IF([.AB63]&lt;61; 6;IF([.AB63]&lt;71; 7; IF([.AB63]&lt;81; 8; IF([.AB63]&lt;91;9;10))))))">
            <text:p/>
          </table:table-cell>
          <table:table-cell table:number-columns-repeated="11"/>
          <table:table-cell table:formula="of:=[.P63]+SUM([.AE63:.AN63])" office:value-type="float" office:value="0" calcext:value-type="float">
            <text:p>0</text:p>
          </table:table-cell>
          <table:table-cell table:style-name="ce11" table:formula="of:=IF(ISBLANK([.AE63]);&quot;&quot;; IF([.AO63]&lt;51; 5; IF([.AO63]&lt;61; 6;IF([.AO63]&lt;71; 7; IF([.AO63]&lt;81; 8; IF([.AO63]&lt;91;9;10))))))">
            <text:p/>
          </table:table-cell>
          <table:table-cell table:number-columns-repeated="11"/>
          <table:table-cell table:formula="of:=[.P63]+SUM([.AR63:.BA63])" office:value-type="float" office:value="0" calcext:value-type="float">
            <text:p>0</text:p>
          </table:table-cell>
          <table:table-cell table:style-name="ce11" table:formula="of:=IF(ISBLANK([.AR63]);&quot;&quot;; IF([.BB63]&lt;51; 5; IF([.BB63]&lt;61; 6;IF([.BB63]&lt;71; 7; IF([.BB63]&lt;81; 8; IF([.BB63]&lt;91;9;10))))))">
            <text:p/>
          </table:table-cell>
        </table:table-row>
        <table:table-row table:style-name="ro2">
          <table:table-cell office:value-type="string" calcext:value-type="string">
            <text:p><text:s/>93/2024</text:p>
          </table:table-cell>
          <table:table-cell office:value-type="string" calcext:value-type="string">
            <text:p>Петковић, Матија <text:s text:c="2"/></text:p>
          </table:table-cell>
          <table:table-cell table:number-columns-repeated="13"/>
          <table:table-cell table:formula="of:=MIN(10;SUM([.C64:.O64]))" office:value-type="float" office:value="0" calcext:value-type="float">
            <text:p>0</text:p>
          </table:table-cell>
          <table:table-cell table:number-columns-repeated="11"/>
          <table:table-cell table:formula="of:=[.P64]+SUM([.R64:.AA64])" office:value-type="float" office:value="0" calcext:value-type="float">
            <text:p>0</text:p>
          </table:table-cell>
          <table:table-cell table:formula="of:=IF(ISBLANK([.R64]);&quot;&quot;; IF([.AB64]&lt;51; 5; IF([.AB64]&lt;61; 6;IF([.AB64]&lt;71; 7; IF([.AB64]&lt;81; 8; IF([.AB64]&lt;91;9;10))))))">
            <text:p/>
          </table:table-cell>
          <table:table-cell table:number-columns-repeated="11"/>
          <table:table-cell table:formula="of:=[.P64]+SUM([.AE64:.AN64])" office:value-type="float" office:value="0" calcext:value-type="float">
            <text:p>0</text:p>
          </table:table-cell>
          <table:table-cell table:style-name="ce11" table:formula="of:=IF(ISBLANK([.AE64]);&quot;&quot;; IF([.AO64]&lt;51; 5; IF([.AO64]&lt;61; 6;IF([.AO64]&lt;71; 7; IF([.AO64]&lt;81; 8; IF([.AO64]&lt;91;9;10))))))">
            <text:p/>
          </table:table-cell>
          <table:table-cell table:number-columns-repeated="11"/>
          <table:table-cell table:formula="of:=[.P64]+SUM([.AR64:.BA64])" office:value-type="float" office:value="0" calcext:value-type="float">
            <text:p>0</text:p>
          </table:table-cell>
          <table:table-cell table:style-name="ce11" table:formula="of:=IF(ISBLANK([.AR64]);&quot;&quot;; IF([.BB64]&lt;51; 5; IF([.BB64]&lt;61; 6;IF([.BB64]&lt;71; 7; IF([.BB64]&lt;81; 8; IF([.BB64]&lt;91;9;10))))))">
            <text:p/>
          </table:table-cell>
        </table:table-row>
        <table:table-row table:style-name="ro2">
          <table:table-cell office:value-type="string" calcext:value-type="string">
            <text:p><text:s/>225/2025</text:p>
          </table:table-cell>
          <table:table-cell office:value-type="string" calcext:value-type="string">
            <text:p>Петровић, Филип <text:s text:c="2"/></text:p>
          </table:table-cell>
          <table:table-cell table:number-columns-repeated="13"/>
          <table:table-cell table:formula="of:=MIN(10;SUM([.C65:.O65]))" office:value-type="float" office:value="0" calcext:value-type="float">
            <text:p>0</text:p>
          </table:table-cell>
          <table:table-cell/>
          <table:table-cell office:value-type="float" office:value="7.5" calcext:value-type="float">
            <text:p>7.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65]+SUM([.R65:.AA65])" office:value-type="float" office:value="47.5" calcext:value-type="float">
            <text:p>47.5</text:p>
          </table:table-cell>
          <table:table-cell table:style-name="ce11" table:formula="of:=IF(ISBLANK([.R65]);&quot;&quot;; IF([.AB65]&lt;51; 5; IF([.AB65]&lt;61; 6;IF([.AB65]&lt;71; 7; IF([.AB65]&lt;81; 8; IF([.AB65]&lt;91;9;10))))))" office:value-type="float" office:value="5" calcext:value-type="float">
            <text:p>5</text:p>
          </table:table-cell>
          <table:table-cell/>
          <table:table-cell office:value-type="float" office:value="6" calcext:value-type="float">
            <text:p>6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65]+SUM([.AE65:.AN65])" office:value-type="float" office:value="51" calcext:value-type="float">
            <text:p>51</text:p>
          </table:table-cell>
          <table:table-cell table:style-name="ce11" table:formula="of:=IF(ISBLANK([.AE65]);&quot;&quot;; IF([.AO65]&lt;51; 5; IF([.AO65]&lt;61; 6;IF([.AO65]&lt;71; 7; IF([.AO65]&lt;81; 8; IF([.AO65]&lt;91;9;10))))))" office:value-type="float" office:value="6" calcext:value-type="float">
            <text:p>6</text:p>
          </table:table-cell>
          <table:table-cell table:number-columns-repeated="11"/>
          <table:table-cell table:formula="of:=[.P65]+SUM([.AR65:.BA65])" office:value-type="float" office:value="0" calcext:value-type="float">
            <text:p>0</text:p>
          </table:table-cell>
          <table:table-cell table:style-name="ce11" table:formula="of:=IF(ISBLANK([.AR65]);&quot;&quot;; IF([.BB65]&lt;51; 5; IF([.BB65]&lt;61; 6;IF([.BB65]&lt;71; 7; IF([.BB65]&lt;81; 8; IF([.BB65]&lt;91;9;10))))))">
            <text:p/>
          </table:table-cell>
        </table:table-row>
        <table:table-row table:style-name="ro2">
          <table:table-cell office:value-type="string" calcext:value-type="string">
            <text:p><text:s/>233/2025</text:p>
          </table:table-cell>
          <table:table-cell office:value-type="string" calcext:value-type="string">
            <text:p>Полић, Лена <text:s text:c="2"/></text:p>
          </table:table-cell>
          <table:table-cell table:number-columns-repeated="5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/>
          <table:table-cell table:formula="of:=MIN(10;SUM([.C66:.O66]))" office:value-type="float" office:value="10" calcext:value-type="float">
            <text:p>10</text:p>
          </table:table-cell>
          <table:table-cell table:number-columns-repeated="11"/>
          <table:table-cell table:formula="of:=[.P66]+SUM([.R66:.AA66])" office:value-type="float" office:value="10" calcext:value-type="float">
            <text:p>10</text:p>
          </table:table-cell>
          <table:table-cell table:formula="of:=IF(ISBLANK([.R66]);&quot;&quot;; IF([.AB66]&lt;51; 5; IF([.AB66]&lt;61; 6;IF([.AB66]&lt;71; 7; IF([.AB66]&lt;81; 8; IF([.AB66]&lt;91;9;10))))))">
            <text:p/>
          </table:table-cell>
          <table:table-cell table:number-columns-repeated="11"/>
          <table:table-cell table:formula="of:=[.P66]+SUM([.AE66:.AN66])" office:value-type="float" office:value="10" calcext:value-type="float">
            <text:p>10</text:p>
          </table:table-cell>
          <table:table-cell table:style-name="ce11" table:formula="of:=IF(ISBLANK([.AE66]);&quot;&quot;; IF([.AO66]&lt;51; 5; IF([.AO66]&lt;61; 6;IF([.AO66]&lt;71; 7; IF([.AO66]&lt;81; 8; IF([.AO66]&lt;91;9;10))))))">
            <text:p/>
          </table:table-cell>
          <table:table-cell table:number-columns-repeated="11"/>
          <table:table-cell table:formula="of:=[.P66]+SUM([.AR66:.BA66])" office:value-type="float" office:value="10" calcext:value-type="float">
            <text:p>10</text:p>
          </table:table-cell>
          <table:table-cell table:style-name="ce11" table:formula="of:=IF(ISBLANK([.AR66]);&quot;&quot;; IF([.BB66]&lt;51; 5; IF([.BB66]&lt;61; 6;IF([.BB66]&lt;71; 7; IF([.BB66]&lt;81; 8; IF([.BB66]&lt;91;9;10))))))">
            <text:p/>
          </table:table-cell>
        </table:table-row>
        <table:table-row table:style-name="ro2">
          <table:table-cell office:value-type="string" calcext:value-type="string">
            <text:p><text:s/>219/2025</text:p>
          </table:table-cell>
          <table:table-cell office:value-type="string" calcext:value-type="string">
            <text:p>Продановић, Стеван <text:s text:c="2"/></text:p>
          </table:table-cell>
          <table:table-cell table:number-columns-repeated="13"/>
          <table:table-cell table:formula="of:=MIN(10;SUM([.C67:.O67]))" office:value-type="float" office:value="0" calcext:value-type="float">
            <text:p>0</text:p>
          </table:table-cell>
          <table:table-cell table:number-columns-repeated="11"/>
          <table:table-cell table:formula="of:=[.P67]+SUM([.R67:.AA67])" office:value-type="float" office:value="0" calcext:value-type="float">
            <text:p>0</text:p>
          </table:table-cell>
          <table:table-cell table:formula="of:=IF(ISBLANK([.R67]);&quot;&quot;; IF([.AB67]&lt;51; 5; IF([.AB67]&lt;61; 6;IF([.AB67]&lt;71; 7; IF([.AB67]&lt;81; 8; IF([.AB67]&lt;91;9;10))))))">
            <text:p/>
          </table:table-cell>
          <table:table-cell table:number-columns-repeated="11"/>
          <table:table-cell table:formula="of:=[.P67]+SUM([.AE67:.AN67])" office:value-type="float" office:value="0" calcext:value-type="float">
            <text:p>0</text:p>
          </table:table-cell>
          <table:table-cell table:style-name="ce11" table:formula="of:=IF(ISBLANK([.AE67]);&quot;&quot;; IF([.AO67]&lt;51; 5; IF([.AO67]&lt;61; 6;IF([.AO67]&lt;71; 7; IF([.AO67]&lt;81; 8; IF([.AO67]&lt;91;9;10))))))">
            <text:p/>
          </table:table-cell>
          <table:table-cell table:number-columns-repeated="11"/>
          <table:table-cell table:formula="of:=[.P67]+SUM([.AR67:.BA67])" office:value-type="float" office:value="0" calcext:value-type="float">
            <text:p>0</text:p>
          </table:table-cell>
          <table:table-cell table:style-name="ce11" table:formula="of:=IF(ISBLANK([.AR67]);&quot;&quot;; IF([.BB67]&lt;51; 5; IF([.BB67]&lt;61; 6;IF([.BB67]&lt;71; 7; IF([.BB67]&lt;81; 8; IF([.BB67]&lt;91;9;10))))))">
            <text:p/>
          </table:table-cell>
        </table:table-row>
        <table:table-row table:style-name="ro2">
          <table:table-cell office:value-type="string" calcext:value-type="string">
            <text:p><text:s/>42/2024</text:p>
          </table:table-cell>
          <table:table-cell office:value-type="string" calcext:value-type="string">
            <text:p>Радоњић, Матиј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68:.O68]))" office:value-type="float" office:value="1" calcext:value-type="float">
            <text:p>1</text:p>
          </table:table-cell>
          <table:table-cell table:number-columns-repeated="11"/>
          <table:table-cell table:formula="of:=[.P68]+SUM([.R68:.AA68])" office:value-type="float" office:value="1" calcext:value-type="float">
            <text:p>1</text:p>
          </table:table-cell>
          <table:table-cell table:formula="of:=IF(ISBLANK([.R68]);&quot;&quot;; IF([.AB68]&lt;51; 5; IF([.AB68]&lt;61; 6;IF([.AB68]&lt;71; 7; IF([.AB68]&lt;81; 8; IF([.AB68]&lt;91;9;10))))))">
            <text:p/>
          </table:table-cell>
          <table:table-cell table:number-columns-repeated="11"/>
          <table:table-cell table:formula="of:=[.P68]+SUM([.AE68:.AN68])" office:value-type="float" office:value="1" calcext:value-type="float">
            <text:p>1</text:p>
          </table:table-cell>
          <table:table-cell table:style-name="ce11" table:formula="of:=IF(ISBLANK([.AE68]);&quot;&quot;; IF([.AO68]&lt;51; 5; IF([.AO68]&lt;61; 6;IF([.AO68]&lt;71; 7; IF([.AO68]&lt;81; 8; IF([.AO68]&lt;91;9;10))))))">
            <text:p/>
          </table:table-cell>
          <table:table-cell/>
          <table:table-cell table:number-columns-repeated="5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formula="of:=[.P68]+SUM([.AR68:.BA68])" office:value-type="float" office:value="81" calcext:value-type="float">
            <text:p>81</text:p>
          </table:table-cell>
          <table:table-cell table:style-name="ce11" table:formula="of:=IF(ISBLANK([.AR68]);&quot;&quot;; IF([.BB68]&lt;51; 5; IF([.BB68]&lt;61; 6;IF([.BB68]&lt;71; 7; IF([.BB68]&lt;81; 8; IF([.BB68]&lt;91;9;10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127/2024</text:p>
          </table:table-cell>
          <table:table-cell office:value-type="string" calcext:value-type="string">
            <text:p>Ракочевић, Маш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10;SUM([.C69:.O69]))" office:value-type="float" office:value="2" calcext:value-type="float">
            <text:p>2</text:p>
          </table:table-cell>
          <table:table-cell table:number-columns-repeated="11"/>
          <table:table-cell table:formula="of:=[.P69]+SUM([.R69:.AA69])" office:value-type="float" office:value="2" calcext:value-type="float">
            <text:p>2</text:p>
          </table:table-cell>
          <table:table-cell table:formula="of:=IF(ISBLANK([.R69]);&quot;&quot;; IF([.AB69]&lt;51; 5; IF([.AB69]&lt;61; 6;IF([.AB69]&lt;71; 7; IF([.AB69]&lt;81; 8; IF([.AB69]&lt;91;9;10))))))">
            <text:p/>
          </table:table-cell>
          <table:table-cell table:number-columns-repeated="11"/>
          <table:table-cell table:formula="of:=[.P69]+SUM([.AE69:.AN69])" office:value-type="float" office:value="2" calcext:value-type="float">
            <text:p>2</text:p>
          </table:table-cell>
          <table:table-cell table:style-name="ce11" table:formula="of:=IF(ISBLANK([.AE69]);&quot;&quot;; IF([.AO69]&lt;51; 5; IF([.AO69]&lt;61; 6;IF([.AO69]&lt;71; 7; IF([.AO69]&lt;81; 8; IF([.AO69]&lt;91;9;10))))))">
            <text:p/>
          </table:table-cell>
          <table:table-cell table:number-columns-repeated="11"/>
          <table:table-cell table:formula="of:=[.P69]+SUM([.AR69:.BA69])" office:value-type="float" office:value="2" calcext:value-type="float">
            <text:p>2</text:p>
          </table:table-cell>
          <table:table-cell table:style-name="ce11" table:formula="of:=IF(ISBLANK([.AR69]);&quot;&quot;; IF([.BB69]&lt;51; 5; IF([.BB69]&lt;61; 6;IF([.BB69]&lt;71; 7; IF([.BB69]&lt;81; 8; IF([.BB69]&lt;91;9;10))))))">
            <text:p/>
          </table:table-cell>
        </table:table-row>
        <table:table-row table:style-name="ro2">
          <table:table-cell office:value-type="string" calcext:value-type="string">
            <text:p><text:s/>130/2024</text:p>
          </table:table-cell>
          <table:table-cell office:value-type="string" calcext:value-type="string">
            <text:p>Славковић, Александр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70:.O70]))" office:value-type="float" office:value="1" calcext:value-type="float">
            <text:p>1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P70]+SUM([.R70:.AA70])" office:value-type="float" office:value="52.5" calcext:value-type="float">
            <text:p>52.5</text:p>
          </table:table-cell>
          <table:table-cell table:style-name="ce11" table:formula="of:=IF(ISBLANK([.R70]);&quot;&quot;; IF([.AB70]&lt;51; 5; IF([.AB70]&lt;61; 6;IF([.AB70]&lt;71; 7; IF([.AB70]&lt;81; 8; IF([.AB70]&lt;91;9;10))))))" office:value-type="float" office:value="6" calcext:value-type="float">
            <text:p>6</text:p>
          </table:table-cell>
          <table:table-cell table:number-columns-repeated="11"/>
          <table:table-cell table:formula="of:=[.P70]+SUM([.AE70:.AN70])" office:value-type="float" office:value="1" calcext:value-type="float">
            <text:p>1</text:p>
          </table:table-cell>
          <table:table-cell table:style-name="ce11" table:formula="of:=IF(ISBLANK([.AE70]);&quot;&quot;; IF([.AO70]&lt;51; 5; IF([.AO70]&lt;61; 6;IF([.AO70]&lt;71; 7; IF([.AO70]&lt;81; 8; IF([.AO70]&lt;91;9;10))))))">
            <text:p/>
          </table:table-cell>
          <table:table-cell table:number-columns-repeated="11"/>
          <table:table-cell table:formula="of:=[.P70]+SUM([.AR70:.BA70])" office:value-type="float" office:value="1" calcext:value-type="float">
            <text:p>1</text:p>
          </table:table-cell>
          <table:table-cell table:style-name="ce11" table:formula="of:=IF(ISBLANK([.AR70]);&quot;&quot;; IF([.BB70]&lt;51; 5; IF([.BB70]&lt;61; 6;IF([.BB70]&lt;71; 7; IF([.BB70]&lt;81; 8; IF([.BB70]&lt;91;9;10))))))">
            <text:p/>
          </table:table-cell>
        </table:table-row>
        <table:table-row table:style-name="ro2">
          <table:table-cell office:value-type="string" calcext:value-type="string">
            <text:p><text:s/>104/2024</text:p>
          </table:table-cell>
          <table:table-cell office:value-type="string" calcext:value-type="string">
            <text:p>Спасић, Матеј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 table:number-columns-repeated="4"/>
          <table:table-cell table:formula="of:=MIN(10;SUM([.C71:.O71]))" office:value-type="float" office:value="8" calcext:value-type="float">
            <text:p>8</text:p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71]+SUM([.R71:.AA71])" office:value-type="float" office:value="73" calcext:value-type="float">
            <text:p>73</text:p>
          </table:table-cell>
          <table:table-cell table:style-name="ce11" table:formula="of:=IF(ISBLANK([.R71]);&quot;&quot;; IF([.AB71]&lt;51; 5; IF([.AB71]&lt;61; 6;IF([.AB71]&lt;71; 7; IF([.AB71]&lt;81; 8; IF([.AB71]&lt;91;9;10))))))" office:value-type="float" office:value="8" calcext:value-type="float">
            <text:p>8</text:p>
          </table:table-cell>
          <table:table-cell table:number-columns-repeated="11"/>
          <table:table-cell table:formula="of:=[.P71]+SUM([.AE71:.AN71])" office:value-type="float" office:value="8" calcext:value-type="float">
            <text:p>8</text:p>
          </table:table-cell>
          <table:table-cell table:style-name="ce11" table:formula="of:=IF(ISBLANK([.AE71]);&quot;&quot;; IF([.AO71]&lt;51; 5; IF([.AO71]&lt;61; 6;IF([.AO71]&lt;71; 7; IF([.AO71]&lt;81; 8; IF([.AO71]&lt;91;9;10))))))">
            <text:p/>
          </table:table-cell>
          <table:table-cell table:number-columns-repeated="11"/>
          <table:table-cell table:formula="of:=[.P71]+SUM([.AR71:.BA71])" office:value-type="float" office:value="8" calcext:value-type="float">
            <text:p>8</text:p>
          </table:table-cell>
          <table:table-cell table:style-name="ce11" table:formula="of:=IF(ISBLANK([.AR71]);&quot;&quot;; IF([.BB71]&lt;51; 5; IF([.BB71]&lt;61; 6;IF([.BB71]&lt;71; 7; IF([.BB71]&lt;81; 8; IF([.BB71]&lt;91;9;10))))))">
            <text:p/>
          </table:table-cell>
        </table:table-row>
        <table:table-row table:style-name="ro2">
          <table:table-cell office:value-type="string" calcext:value-type="string">
            <text:p><text:s/>139/2024</text:p>
          </table:table-cell>
          <table:table-cell office:value-type="string" calcext:value-type="string">
            <text:p>Станков, Дуња <text:s text:c="2"/></text:p>
          </table:table-cell>
          <table:table-cell table:number-columns-repeated="13"/>
          <table:table-cell table:formula="of:=MIN(10;SUM([.C72:.O72]))" office:value-type="float" office:value="0" calcext:value-type="float">
            <text:p>0</text:p>
          </table:table-cell>
          <table:table-cell table:number-columns-repeated="11"/>
          <table:table-cell table:formula="of:=[.P72]+SUM([.R72:.AA72])" office:value-type="float" office:value="0" calcext:value-type="float">
            <text:p>0</text:p>
          </table:table-cell>
          <table:table-cell table:formula="of:=IF(ISBLANK([.R72]);&quot;&quot;; IF([.AB72]&lt;51; 5; IF([.AB72]&lt;61; 6;IF([.AB72]&lt;71; 7; IF([.AB72]&lt;81; 8; IF([.AB72]&lt;91;9;10))))))">
            <text:p/>
          </table:table-cell>
          <table:table-cell/>
          <table:table-cell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72]+SUM([.AE72:.AN72])" office:value-type="float" office:value="43" calcext:value-type="float">
            <text:p>43</text:p>
          </table:table-cell>
          <table:table-cell table:style-name="ce11" table:formula="of:=IF(ISBLANK([.AE72]);&quot;&quot;; IF([.AO72]&lt;51; 5; IF([.AO72]&lt;61; 6;IF([.AO72]&lt;71; 7; IF([.AO72]&lt;81; 8; IF([.AO72]&lt;91;9;10))))))" office:value-type="float" office:value="5" calcext:value-type="float">
            <text:p>5</text:p>
          </table:table-cell>
          <table:table-cell/>
          <table:table-cell office:value-type="float" office:value="3" calcext:value-type="float">
            <text:p>3</text:p>
          </table:table-cell>
          <table:table-cell table:number-columns-repeated="6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P72]+SUM([.AR72:.BA72])" office:value-type="float" office:value="66" calcext:value-type="float">
            <text:p>66</text:p>
          </table:table-cell>
          <table:table-cell table:style-name="ce11" table:formula="of:=IF(ISBLANK([.AR72]);&quot;&quot;; IF([.BB72]&lt;51; 5; IF([.BB72]&lt;61; 6;IF([.BB72]&lt;71; 7; IF([.BB72]&lt;81; 8; IF([.BB72]&lt;91;9;10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106/2024</text:p>
          </table:table-cell>
          <table:table-cell office:value-type="string" calcext:value-type="string">
            <text:p>Стевановић, Петар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10;SUM([.C73:.O73]))" office:value-type="float" office:value="2" calcext:value-type="float">
            <text:p>2</text:p>
          </table:table-cell>
          <table:table-cell table:number-columns-repeated="11"/>
          <table:table-cell table:formula="of:=[.P73]+SUM([.R73:.AA73])" office:value-type="float" office:value="2" calcext:value-type="float">
            <text:p>2</text:p>
          </table:table-cell>
          <table:table-cell table:formula="of:=IF(ISBLANK([.R73]);&quot;&quot;; IF([.AB73]&lt;51; 5; IF([.AB73]&lt;61; 6;IF([.AB73]&lt;71; 7; IF([.AB73]&lt;81; 8; IF([.AB73]&lt;91;9;10))))))">
            <text:p/>
          </table:table-cell>
          <table:table-cell table:number-columns-repeated="11"/>
          <table:table-cell table:formula="of:=[.P73]+SUM([.AE73:.AN73])" office:value-type="float" office:value="2" calcext:value-type="float">
            <text:p>2</text:p>
          </table:table-cell>
          <table:table-cell table:style-name="ce11" table:formula="of:=IF(ISBLANK([.AE73]);&quot;&quot;; IF([.AO73]&lt;51; 5; IF([.AO73]&lt;61; 6;IF([.AO73]&lt;71; 7; IF([.AO73]&lt;81; 8; IF([.AO73]&lt;91;9;10))))))">
            <text:p/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P73]+SUM([.AR73:.BA73])" office:value-type="float" office:value="34" calcext:value-type="float">
            <text:p>34</text:p>
          </table:table-cell>
          <table:table-cell table:style-name="ce11" table:formula="of:=IF(ISBLANK([.AR73]);&quot;&quot;; IF([.BB73]&lt;51; 5; IF([.BB73]&lt;61; 6;IF([.BB73]&lt;71; 7; IF([.BB73]&lt;81; 8; IF([.BB73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9/2024</text:p>
          </table:table-cell>
          <table:table-cell office:value-type="string" calcext:value-type="string">
            <text:p>Степановић, Татјана <text:s text:c="2"/>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6"/>
          <table:table-cell table:formula="of:=MIN(10;SUM([.C74:.O74]))" office:value-type="float" office:value="4" calcext:value-type="float">
            <text:p>4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74]+SUM([.R74:.AA74])" office:value-type="float" office:value="58.5" calcext:value-type="float">
            <text:p>58.5</text:p>
          </table:table-cell>
          <table:table-cell table:style-name="ce11" table:formula="of:=IF(ISBLANK([.R74]);&quot;&quot;; IF([.AB74]&lt;51; 5; IF([.AB74]&lt;61; 6;IF([.AB74]&lt;71; 7; IF([.AB74]&lt;81; 8; IF([.AB74]&lt;91;9;10))))))" office:value-type="float" office:value="6" calcext:value-type="float">
            <text:p>6</text:p>
          </table:table-cell>
          <table:table-cell table:number-columns-repeated="11"/>
          <table:table-cell table:formula="of:=[.P74]+SUM([.AE74:.AN74])" office:value-type="float" office:value="4" calcext:value-type="float">
            <text:p>4</text:p>
          </table:table-cell>
          <table:table-cell table:style-name="ce11" table:formula="of:=IF(ISBLANK([.AE74]);&quot;&quot;; IF([.AO74]&lt;51; 5; IF([.AO74]&lt;61; 6;IF([.AO74]&lt;71; 7; IF([.AO74]&lt;81; 8; IF([.AO74]&lt;91;9;10))))))">
            <text:p/>
          </table:table-cell>
          <table:table-cell table:number-columns-repeated="11"/>
          <table:table-cell table:formula="of:=[.P74]+SUM([.AR74:.BA74])" office:value-type="float" office:value="4" calcext:value-type="float">
            <text:p>4</text:p>
          </table:table-cell>
          <table:table-cell table:style-name="ce11" table:formula="of:=IF(ISBLANK([.AR74]);&quot;&quot;; IF([.BB74]&lt;51; 5; IF([.BB74]&lt;61; 6;IF([.BB74]&lt;71; 7; IF([.BB74]&lt;81; 8; IF([.BB74]&lt;91;9;10))))))">
            <text:p/>
          </table:table-cell>
        </table:table-row>
        <table:table-row table:style-name="ro2">
          <table:table-cell office:value-type="string" calcext:value-type="string">
            <text:p><text:s/>66/2024</text:p>
          </table:table-cell>
          <table:table-cell office:value-type="string" calcext:value-type="string">
            <text:p>Стефановић, Огњен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7"/>
          <table:table-cell table:formula="of:=MIN(10;SUM([.C75:.O75]))" office:value-type="float" office:value="4" calcext:value-type="float">
            <text:p>4</text:p>
          </table:table-cell>
          <table:table-cell table:number-columns-repeated="11"/>
          <table:table-cell table:formula="of:=[.P75]+SUM([.R75:.AA75])" office:value-type="float" office:value="4" calcext:value-type="float">
            <text:p>4</text:p>
          </table:table-cell>
          <table:table-cell table:formula="of:=IF(ISBLANK([.R75]);&quot;&quot;; IF([.AB75]&lt;51; 5; IF([.AB75]&lt;61; 6;IF([.AB75]&lt;71; 7; IF([.AB75]&lt;81; 8; IF([.AB75]&lt;91;9;10))))))">
            <text:p/>
          </table:table-cell>
          <table:table-cell table:number-columns-repeated="11"/>
          <table:table-cell table:formula="of:=[.P75]+SUM([.AE75:.AN75])" office:value-type="float" office:value="4" calcext:value-type="float">
            <text:p>4</text:p>
          </table:table-cell>
          <table:table-cell table:style-name="ce11" table:formula="of:=IF(ISBLANK([.AE75]);&quot;&quot;; IF([.AO75]&lt;51; 5; IF([.AO75]&lt;61; 6;IF([.AO75]&lt;71; 7; IF([.AO75]&lt;81; 8; IF([.AO75]&lt;91;9;10))))))">
            <text:p/>
          </table:table-cell>
          <table:table-cell table:number-columns-repeated="11"/>
          <table:table-cell table:formula="of:=[.P75]+SUM([.AR75:.BA75])" office:value-type="float" office:value="4" calcext:value-type="float">
            <text:p>4</text:p>
          </table:table-cell>
          <table:table-cell table:style-name="ce11" table:formula="of:=IF(ISBLANK([.AR75]);&quot;&quot;; IF([.BB75]&lt;51; 5; IF([.BB75]&lt;61; 6;IF([.BB75]&lt;71; 7; IF([.BB75]&lt;81; 8; IF([.BB75]&lt;91;9;10))))))">
            <text:p/>
          </table:table-cell>
        </table:table-row>
        <table:table-row table:style-name="ro2">
          <table:table-cell office:value-type="string" calcext:value-type="string">
            <text:p><text:s/>163/2024</text:p>
          </table:table-cell>
          <table:table-cell office:value-type="string" calcext:value-type="string">
            <text:p>Стефановић, Теодора <text:s text:c="2"/></text:p>
          </table:table-cell>
          <table:table-cell table:number-columns-repeated="5" office:value-type="float" office:value="1" calcext:value-type="float">
            <text:p>1</text:p>
          </table:table-cell>
          <table:table-cell table:number-columns-repeated="2"/>
          <table:table-cell table:number-columns-repeated="6" office:value-type="float" office:value="1" calcext:value-type="float">
            <text:p>1</text:p>
          </table:table-cell>
          <table:table-cell table:formula="of:=MIN(10;SUM([.C76:.O76]))" office:value-type="float" office:value="10" calcext:value-type="float">
            <text:p>10</text:p>
          </table:table-cell>
          <table:table-cell/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[.P76]+SUM([.R76:.AA76])" office:value-type="float" office:value="55" calcext:value-type="float">
            <text:p>55</text:p>
          </table:table-cell>
          <table:table-cell table:style-name="ce11" table:formula="of:=IF(ISBLANK([.R76]);&quot;&quot;; IF([.AB76]&lt;51; 5; IF([.AB76]&lt;61; 6;IF([.AB76]&lt;71; 7; IF([.AB76]&lt;81; 8; IF([.AB76]&lt;91;9;10))))))" office:value-type="float" office:value="6" calcext:value-type="float">
            <text:p>6</text:p>
          </table:table-cell>
          <table:table-cell table:number-columns-repeated="11"/>
          <table:table-cell table:formula="of:=[.P76]+SUM([.AE76:.AN76])" office:value-type="float" office:value="10" calcext:value-type="float">
            <text:p>10</text:p>
          </table:table-cell>
          <table:table-cell table:style-name="ce11" table:formula="of:=IF(ISBLANK([.AE76]);&quot;&quot;; IF([.AO76]&lt;51; 5; IF([.AO76]&lt;61; 6;IF([.AO76]&lt;71; 7; IF([.AO76]&lt;81; 8; IF([.AO76]&lt;91;9;10))))))">
            <text:p/>
          </table:table-cell>
          <table:table-cell table:number-columns-repeated="11"/>
          <table:table-cell table:formula="of:=[.P76]+SUM([.AR76:.BA76])" office:value-type="float" office:value="10" calcext:value-type="float">
            <text:p>10</text:p>
          </table:table-cell>
          <table:table-cell table:style-name="ce11" table:formula="of:=IF(ISBLANK([.AR76]);&quot;&quot;; IF([.BB76]&lt;51; 5; IF([.BB76]&lt;61; 6;IF([.BB76]&lt;71; 7; IF([.BB76]&lt;81; 8; IF([.BB76]&lt;91;9;10))))))">
            <text:p/>
          </table:table-cell>
        </table:table-row>
        <table:table-row table:style-name="ro2">
          <table:table-cell office:value-type="string" calcext:value-type="string">
            <text:p><text:s/>226/2025</text:p>
          </table:table-cell>
          <table:table-cell office:value-type="string" calcext:value-type="string">
            <text:p>Стојановић, Михаило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77:.O77]))" office:value-type="float" office:value="1" calcext:value-type="float">
            <text:p>1</text:p>
          </table:table-cell>
          <table:table-cell table:number-columns-repeated="11"/>
          <table:table-cell table:formula="of:=[.P77]+SUM([.R77:.AA77])" office:value-type="float" office:value="1" calcext:value-type="float">
            <text:p>1</text:p>
          </table:table-cell>
          <table:table-cell table:formula="of:=IF(ISBLANK([.R77]);&quot;&quot;; IF([.AB77]&lt;51; 5; IF([.AB77]&lt;61; 6;IF([.AB77]&lt;71; 7; IF([.AB77]&lt;81; 8; IF([.AB77]&lt;91;9;10))))))">
            <text:p/>
          </table:table-cell>
          <table:table-cell table:number-columns-repeated="11"/>
          <table:table-cell table:formula="of:=[.P77]+SUM([.AE77:.AN77])" office:value-type="float" office:value="1" calcext:value-type="float">
            <text:p>1</text:p>
          </table:table-cell>
          <table:table-cell table:style-name="ce11" table:formula="of:=IF(ISBLANK([.AE77]);&quot;&quot;; IF([.AO77]&lt;51; 5; IF([.AO77]&lt;61; 6;IF([.AO77]&lt;71; 7; IF([.AO77]&lt;81; 8; IF([.AO77]&lt;91;9;10))))))">
            <text:p/>
          </table:table-cell>
          <table:table-cell table:number-columns-repeated="11"/>
          <table:table-cell table:formula="of:=[.P77]+SUM([.AR77:.BA77])" office:value-type="float" office:value="1" calcext:value-type="float">
            <text:p>1</text:p>
          </table:table-cell>
          <table:table-cell table:style-name="ce11" table:formula="of:=IF(ISBLANK([.AR77]);&quot;&quot;; IF([.BB77]&lt;51; 5; IF([.BB77]&lt;61; 6;IF([.BB77]&lt;71; 7; IF([.BB77]&lt;81; 8; IF([.BB77]&lt;91;9;10))))))">
            <text:p/>
          </table:table-cell>
        </table:table-row>
        <table:table-row table:style-name="ro2">
          <table:table-cell office:value-type="string" calcext:value-type="string">
            <text:p><text:s/>47/2024</text:p>
          </table:table-cell>
          <table:table-cell office:value-type="string" calcext:value-type="string">
            <text:p>Суботић, Душан <text:s text:c="2"/></text:p>
          </table:table-cell>
          <table:table-cell table:number-columns-repeated="13"/>
          <table:table-cell table:formula="of:=MIN(10;SUM([.C78:.O78]))" office:value-type="float" office:value="0" calcext:value-type="float">
            <text:p>0</text:p>
          </table:table-cell>
          <table:table-cell table:number-columns-repeated="11"/>
          <table:table-cell table:formula="of:=[.P78]+SUM([.R78:.AA78])" office:value-type="float" office:value="0" calcext:value-type="float">
            <text:p>0</text:p>
          </table:table-cell>
          <table:table-cell table:formula="of:=IF(ISBLANK([.R78]);&quot;&quot;; IF([.AB78]&lt;51; 5; IF([.AB78]&lt;61; 6;IF([.AB78]&lt;71; 7; IF([.AB78]&lt;81; 8; IF([.AB78]&lt;91;9;10))))))">
            <text:p/>
          </table:table-cell>
          <table:table-cell table:number-columns-repeated="11"/>
          <table:table-cell table:formula="of:=[.P78]+SUM([.AE78:.AN78])" office:value-type="float" office:value="0" calcext:value-type="float">
            <text:p>0</text:p>
          </table:table-cell>
          <table:table-cell table:style-name="ce11" table:formula="of:=IF(ISBLANK([.AE78]);&quot;&quot;; IF([.AO78]&lt;51; 5; IF([.AO78]&lt;61; 6;IF([.AO78]&lt;71; 7; IF([.AO78]&lt;81; 8; IF([.AO78]&lt;91;9;10))))))">
            <text:p/>
          </table:table-cell>
          <table:table-cell table:number-columns-repeated="11"/>
          <table:table-cell table:formula="of:=[.P78]+SUM([.AR78:.BA78])" office:value-type="float" office:value="0" calcext:value-type="float">
            <text:p>0</text:p>
          </table:table-cell>
          <table:table-cell table:style-name="ce11" table:formula="of:=IF(ISBLANK([.AR78]);&quot;&quot;; IF([.BB78]&lt;51; 5; IF([.BB78]&lt;61; 6;IF([.BB78]&lt;71; 7; IF([.BB78]&lt;81; 8; IF([.BB78]&lt;91;9;10))))))">
            <text:p/>
          </table:table-cell>
        </table:table-row>
        <table:table-row table:style-name="ro2">
          <table:table-cell office:value-type="string" calcext:value-type="string">
            <text:p><text:s/>39/2024</text:p>
          </table:table-cell>
          <table:table-cell office:value-type="string" calcext:value-type="string">
            <text:p>Тадић, Алекс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4"/>
          <table:table-cell table:number-columns-repeated="2" office:value-type="float" office:value="1" calcext:value-type="float">
            <text:p>1</text:p>
          </table:table-cell>
          <table:table-cell table:number-columns-repeated="5"/>
          <table:table-cell table:formula="of:=MIN(10;SUM([.C79:.O79]))" office:value-type="float" office:value="3" calcext:value-type="float">
            <text:p>3</text:p>
          </table:table-cell>
          <table:table-cell table:number-columns-repeated="11"/>
          <table:table-cell table:formula="of:=[.P79]+SUM([.R79:.AA79])" office:value-type="float" office:value="3" calcext:value-type="float">
            <text:p>3</text:p>
          </table:table-cell>
          <table:table-cell table:style-name="ce11" table:formula="of:=IF(ISBLANK([.R79]);&quot;&quot;; IF([.AB79]&lt;51; 5; IF([.AB79]&lt;61; 6;IF([.AB79]&lt;71; 7; IF([.AB79]&lt;81; 8; IF([.AB79]&lt;91;9;10))))))">
            <text:p/>
          </table:table-cell>
          <table:table-cell/>
          <table:table-cell table:number-columns-repeated="7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P79]+SUM([.AE79:.AN79])" office:value-type="float" office:value="85" calcext:value-type="float">
            <text:p>85</text:p>
          </table:table-cell>
          <table:table-cell table:style-name="ce11" table:formula="of:=IF(ISBLANK([.AE79]);&quot;&quot;; IF([.AO79]&lt;51; 5; IF([.AO79]&lt;61; 6;IF([.AO79]&lt;71; 7; IF([.AO79]&lt;81; 8; IF([.AO79]&lt;91;9;10))))))" office:value-type="float" office:value="9" calcext:value-type="float">
            <text:p>9</text:p>
          </table:table-cell>
          <table:table-cell table:number-columns-repeated="11"/>
          <table:table-cell table:formula="of:=[.P79]+SUM([.AR79:.BA79])" office:value-type="float" office:value="3" calcext:value-type="float">
            <text:p>3</text:p>
          </table:table-cell>
          <table:table-cell table:style-name="ce11" table:formula="of:=IF(ISBLANK([.AR79]);&quot;&quot;; IF([.BB79]&lt;51; 5; IF([.BB79]&lt;61; 6;IF([.BB79]&lt;71; 7; IF([.BB79]&lt;81; 8; IF([.BB79]&lt;91;9;10))))))">
            <text:p/>
          </table:table-cell>
        </table:table-row>
        <table:table-row table:style-name="ro2">
          <table:table-cell office:value-type="string" calcext:value-type="string">
            <text:p><text:s/>222/2025</text:p>
          </table:table-cell>
          <table:table-cell office:value-type="string" calcext:value-type="string">
            <text:p>Топић, Андреј <text:s text:c="2"/></text:p>
          </table:table-cell>
          <table:table-cell table:number-columns-repeated="13"/>
          <table:table-cell table:formula="of:=MIN(10;SUM([.C80:.O80]))" office:value-type="float" office:value="0" calcext:value-type="float">
            <text:p>0</text:p>
          </table:table-cell>
          <table:table-cell table:number-columns-repeated="11"/>
          <table:table-cell table:formula="of:=[.P80]+SUM([.R80:.AA80])" office:value-type="float" office:value="0" calcext:value-type="float">
            <text:p>0</text:p>
          </table:table-cell>
          <table:table-cell table:formula="of:=IF(ISBLANK([.R80]);&quot;&quot;; IF([.AB80]&lt;51; 5; IF([.AB80]&lt;61; 6;IF([.AB80]&lt;71; 7; IF([.AB80]&lt;81; 8; IF([.AB80]&lt;91;9;10))))))">
            <text:p/>
          </table:table-cell>
          <table:table-cell table:number-columns-repeated="11"/>
          <table:table-cell table:formula="of:=[.P80]+SUM([.AE80:.AN80])" office:value-type="float" office:value="0" calcext:value-type="float">
            <text:p>0</text:p>
          </table:table-cell>
          <table:table-cell table:style-name="ce11" table:formula="of:=IF(ISBLANK([.AE80]);&quot;&quot;; IF([.AO80]&lt;51; 5; IF([.AO80]&lt;61; 6;IF([.AO80]&lt;71; 7; IF([.AO80]&lt;81; 8; IF([.AO80]&lt;91;9;10))))))">
            <text:p/>
          </table:table-cell>
          <table:table-cell table:number-columns-repeated="11"/>
          <table:table-cell table:formula="of:=[.P80]+SUM([.AR80:.BA80])" office:value-type="float" office:value="0" calcext:value-type="float">
            <text:p>0</text:p>
          </table:table-cell>
          <table:table-cell table:style-name="ce11" table:formula="of:=IF(ISBLANK([.AR80]);&quot;&quot;; IF([.BB80]&lt;51; 5; IF([.BB80]&lt;61; 6;IF([.BB80]&lt;71; 7; IF([.BB80]&lt;81; 8; IF([.BB80]&lt;91;9;10))))))">
            <text:p/>
          </table:table-cell>
        </table:table-row>
        <table:table-row table:style-name="ro2">
          <table:table-cell office:value-type="string" calcext:value-type="string">
            <text:p><text:s/>192/2025</text:p>
          </table:table-cell>
          <table:table-cell office:value-type="string" calcext:value-type="string">
            <text:p>Ћалић, Ан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81:.O81]))" office:value-type="float" office:value="1" calcext:value-type="float">
            <text:p>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81]+SUM([.R81:.AA81])" office:value-type="float" office:value="45" calcext:value-type="float">
            <office:annotation draw:style-name="gr1" draw:text-style-name="P2" svg:width="1.1413in" svg:height="0.7083in" svg:x="12.7335in" svg:y="13.6831in" draw:caption-point-x="-0.2402in" draw:caption-point-y="0.5945in">
              <dc:date>2026-07-13T00:00:00</dc:date>
              <text:p text:style-name="P1"><text:span text:style-name="T1">Dodatni termin</text:span></text:p>
            </office:annotation>
            <text:p>45</text:p>
          </table:table-cell>
          <table:table-cell table:style-name="ce11" table:formula="of:=IF(ISBLANK([.R81]);&quot;&quot;; IF([.AB81]&lt;51; 5; IF([.AB81]&lt;61; 6;IF([.AB81]&lt;71; 7; IF([.AB81]&lt;81; 8; IF([.AB81]&lt;91;9;10))))))" office:value-type="float" office:value="5" calcext:value-type="float">
            <text:p>5</text:p>
          </table:table-cell>
          <table:table-cell/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81]+SUM([.AE81:.AN81])" office:value-type="float" office:value="41" calcext:value-type="float">
            <text:p>41</text:p>
          </table:table-cell>
          <table:table-cell table:style-name="ce11" table:formula="of:=IF(ISBLANK([.AE81]);&quot;&quot;; IF([.AO81]&lt;51; 5; IF([.AO81]&lt;61; 6;IF([.AO81]&lt;71; 7; IF([.AO81]&lt;81; 8; IF([.AO81]&lt;91;9;10))))))" office:value-type="float" office:value="5" calcext:value-type="float">
            <text:p>5</text:p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81]+SUM([.AR81:.BA81])" office:value-type="float" office:value="34" calcext:value-type="float">
            <text:p>34</text:p>
          </table:table-cell>
          <table:table-cell table:style-name="ce11" table:formula="of:=IF(ISBLANK([.AR81]);&quot;&quot;; IF([.BB81]&lt;51; 5; IF([.BB81]&lt;61; 6;IF([.BB81]&lt;71; 7; IF([.BB81]&lt;81; 8; IF([.BB81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23/2025</text:p>
          </table:table-cell>
          <table:table-cell office:value-type="string" calcext:value-type="string">
            <text:p>Ћенај, Алија <text:s text:c="2"/></text:p>
          </table:table-cell>
          <table:table-cell table:number-columns-repeated="13"/>
          <table:table-cell table:formula="of:=MIN(10;SUM([.C82:.O82]))" office:value-type="float" office:value="0" calcext:value-type="float">
            <text:p>0</text:p>
          </table:table-cell>
          <table:table-cell table:number-columns-repeated="11"/>
          <table:table-cell table:formula="of:=[.P82]+SUM([.R82:.AA82])" office:value-type="float" office:value="0" calcext:value-type="float">
            <text:p>0</text:p>
          </table:table-cell>
          <table:table-cell table:formula="of:=IF(ISBLANK([.R82]);&quot;&quot;; IF([.AB82]&lt;51; 5; IF([.AB82]&lt;61; 6;IF([.AB82]&lt;71; 7; IF([.AB82]&lt;81; 8; IF([.AB82]&lt;91;9;10))))))">
            <text:p/>
          </table:table-cell>
          <table:table-cell table:number-columns-repeated="11"/>
          <table:table-cell table:formula="of:=[.P82]+SUM([.AE82:.AN82])" office:value-type="float" office:value="0" calcext:value-type="float">
            <text:p>0</text:p>
          </table:table-cell>
          <table:table-cell table:style-name="ce11" table:formula="of:=IF(ISBLANK([.AE82]);&quot;&quot;; IF([.AO82]&lt;51; 5; IF([.AO82]&lt;61; 6;IF([.AO82]&lt;71; 7; IF([.AO82]&lt;81; 8; IF([.AO82]&lt;91;9;10))))))">
            <text:p/>
          </table:table-cell>
          <table:table-cell table:number-columns-repeated="11"/>
          <table:table-cell table:formula="of:=[.P82]+SUM([.AR82:.BA82])" office:value-type="float" office:value="0" calcext:value-type="float">
            <text:p>0</text:p>
          </table:table-cell>
          <table:table-cell table:style-name="ce11" table:formula="of:=IF(ISBLANK([.AR82]);&quot;&quot;; IF([.BB82]&lt;51; 5; IF([.BB82]&lt;61; 6;IF([.BB82]&lt;71; 7; IF([.BB82]&lt;81; 8; IF([.BB82]&lt;91;9;10))))))">
            <text:p/>
          </table:table-cell>
        </table:table-row>
        <table:table-row table:style-name="ro2">
          <table:table-cell office:value-type="string" calcext:value-type="string">
            <text:p><text:s/>221/2025</text:p>
          </table:table-cell>
          <table:table-cell office:value-type="string" calcext:value-type="string">
            <text:p>Угринић, Сандра <text:s text:c="2"/></text:p>
          </table:table-cell>
          <table:table-cell table:number-columns-repeated="13"/>
          <table:table-cell table:formula="of:=MIN(10;SUM([.C83:.O83]))" office:value-type="float" office:value="0" calcext:value-type="float">
            <text:p>0</text:p>
          </table:table-cell>
          <table:table-cell table:number-columns-repeated="11"/>
          <table:table-cell table:formula="of:=[.P83]+SUM([.R83:.AA83])" office:value-type="float" office:value="0" calcext:value-type="float">
            <text:p>0</text:p>
          </table:table-cell>
          <table:table-cell table:formula="of:=IF(ISBLANK([.R83]);&quot;&quot;; IF([.AB83]&lt;51; 5; IF([.AB83]&lt;61; 6;IF([.AB83]&lt;71; 7; IF([.AB83]&lt;81; 8; IF([.AB83]&lt;91;9;10))))))">
            <text:p/>
          </table:table-cell>
          <table:table-cell table:number-columns-repeated="11"/>
          <table:table-cell table:formula="of:=[.P83]+SUM([.AE83:.AN83])" office:value-type="float" office:value="0" calcext:value-type="float">
            <text:p>0</text:p>
          </table:table-cell>
          <table:table-cell table:style-name="ce11" table:formula="of:=IF(ISBLANK([.AE83]);&quot;&quot;; IF([.AO83]&lt;51; 5; IF([.AO83]&lt;61; 6;IF([.AO83]&lt;71; 7; IF([.AO83]&lt;81; 8; IF([.AO83]&lt;91;9;10))))))">
            <text:p/>
          </table:table-cell>
          <table:table-cell table:number-columns-repeated="11"/>
          <table:table-cell table:formula="of:=[.P83]+SUM([.AR83:.BA83])" office:value-type="float" office:value="0" calcext:value-type="float">
            <text:p>0</text:p>
          </table:table-cell>
          <table:table-cell table:style-name="ce11" table:formula="of:=IF(ISBLANK([.AR83]);&quot;&quot;; IF([.BB83]&lt;51; 5; IF([.BB83]&lt;61; 6;IF([.BB83]&lt;71; 7; IF([.BB83]&lt;81; 8; IF([.BB83]&lt;91;9;10))))))">
            <text:p/>
          </table:table-cell>
        </table:table-row>
        <table:table-row table:style-name="ro2">
          <table:table-cell office:value-type="string" calcext:value-type="string">
            <text:p><text:s/>76/2024</text:p>
          </table:table-cell>
          <table:table-cell office:value-type="string" calcext:value-type="string">
            <text:p>Фатић, Огњен <text:s text:c="2"/></text:p>
          </table:table-cell>
          <table:table-cell table:number-columns-repeated="13"/>
          <table:table-cell table:formula="of:=MIN(10;SUM([.C84:.O84]))" office:value-type="float" office:value="0" calcext:value-type="float">
            <text:p>0</text:p>
          </table:table-cell>
          <table:table-cell table:number-columns-repeated="11"/>
          <table:table-cell table:formula="of:=[.P84]+SUM([.R84:.AA84])" office:value-type="float" office:value="0" calcext:value-type="float">
            <text:p>0</text:p>
          </table:table-cell>
          <table:table-cell table:formula="of:=IF(ISBLANK([.R84]);&quot;&quot;; IF([.AB84]&lt;51; 5; IF([.AB84]&lt;61; 6;IF([.AB84]&lt;71; 7; IF([.AB84]&lt;81; 8; IF([.AB84]&lt;91;9;10))))))">
            <text:p/>
          </table:table-cell>
          <table:table-cell table:number-columns-repeated="11"/>
          <table:table-cell table:formula="of:=[.P84]+SUM([.AE84:.AN84])" office:value-type="float" office:value="0" calcext:value-type="float">
            <text:p>0</text:p>
          </table:table-cell>
          <table:table-cell table:style-name="ce11" table:formula="of:=IF(ISBLANK([.AE84]);&quot;&quot;; IF([.AO84]&lt;51; 5; IF([.AO84]&lt;61; 6;IF([.AO84]&lt;71; 7; IF([.AO84]&lt;81; 8; IF([.AO84]&lt;91;9;10))))))">
            <text:p/>
          </table:table-cell>
          <table:table-cell table:number-columns-repeated="11"/>
          <table:table-cell table:formula="of:=[.P84]+SUM([.AR84:.BA84])" office:value-type="float" office:value="0" calcext:value-type="float">
            <text:p>0</text:p>
          </table:table-cell>
          <table:table-cell table:style-name="ce11" table:formula="of:=IF(ISBLANK([.AR84]);&quot;&quot;; IF([.BB84]&lt;51; 5; IF([.BB84]&lt;61; 6;IF([.BB84]&lt;71; 7; IF([.BB84]&lt;81; 8; IF([.BB84]&lt;91;9;10))))))">
            <text:p/>
          </table:table-cell>
        </table:table-row>
        <table:table-row table:style-name="ro2">
          <table:table-cell office:value-type="string" calcext:value-type="string">
            <text:p><text:s/>137/2024</text:p>
          </table:table-cell>
          <table:table-cell office:value-type="string" calcext:value-type="string">
            <text:p>Цветковић, Јован <text:s text:c="2"/>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9"/>
          <table:table-cell table:formula="of:=MIN(10;SUM([.C85:.O85]))" office:value-type="float" office:value="1" calcext:value-type="float">
            <text:p>1</text:p>
          </table:table-cell>
          <table:table-cell table:number-columns-repeated="11"/>
          <table:table-cell table:formula="of:=[.P85]+SUM([.R85:.AA85])" office:value-type="float" office:value="1" calcext:value-type="float">
            <text:p>1</text:p>
          </table:table-cell>
          <table:table-cell table:formula="of:=IF(ISBLANK([.R85]);&quot;&quot;; IF([.AB85]&lt;51; 5; IF([.AB85]&lt;61; 6;IF([.AB85]&lt;71; 7; IF([.AB85]&lt;81; 8; IF([.AB85]&lt;91;9;10))))))">
            <text:p/>
          </table:table-cell>
          <table:table-cell table:number-columns-repeated="11"/>
          <table:table-cell table:formula="of:=[.P85]+SUM([.AE85:.AN85])" office:value-type="float" office:value="1" calcext:value-type="float">
            <text:p>1</text:p>
          </table:table-cell>
          <table:table-cell table:style-name="ce11" table:formula="of:=IF(ISBLANK([.AE85]);&quot;&quot;; IF([.AO85]&lt;51; 5; IF([.AO85]&lt;61; 6;IF([.AO85]&lt;71; 7; IF([.AO85]&lt;81; 8; IF([.AO85]&lt;91;9;10))))))">
            <text:p/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85]+SUM([.AR85:.BA85])" office:value-type="float" office:value="36" calcext:value-type="float">
            <text:p>36</text:p>
          </table:table-cell>
          <table:table-cell table:style-name="ce11" table:formula="of:=IF(ISBLANK([.AR85]);&quot;&quot;; IF([.BB85]&lt;51; 5; IF([.BB85]&lt;61; 6;IF([.BB85]&lt;71; 7; IF([.BB85]&lt;81; 8; IF([.BB85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86/2024</text:p>
          </table:table-cell>
          <table:table-cell office:value-type="string" calcext:value-type="string">
            <text:p>Шуловић, Ђорђе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10"/>
          <table:table-cell table:formula="of:=MIN(10;SUM([.C86:.O86]))" office:value-type="float" office:value="2" calcext:value-type="float">
            <text:p>2</text:p>
          </table:table-cell>
          <table:table-cell table:number-columns-repeated="11"/>
          <table:table-cell table:formula="of:=[.P86]+SUM([.R86:.AA86])" office:value-type="float" office:value="2" calcext:value-type="float">
            <text:p>2</text:p>
          </table:table-cell>
          <table:table-cell table:formula="of:=IF(ISBLANK([.R86]);&quot;&quot;; IF([.AB86]&lt;51; 5; IF([.AB86]&lt;61; 6;IF([.AB86]&lt;71; 7; IF([.AB86]&lt;81; 8; IF([.AB86]&lt;91;9;10))))))">
            <text:p/>
          </table:table-cell>
          <table:table-cell table:number-columns-repeated="11"/>
          <table:table-cell table:formula="of:=[.P86]+SUM([.AE86:.AN86])" office:value-type="float" office:value="2" calcext:value-type="float">
            <text:p>2</text:p>
          </table:table-cell>
          <table:table-cell table:style-name="ce11" table:formula="of:=IF(ISBLANK([.AE86]);&quot;&quot;; IF([.AO86]&lt;51; 5; IF([.AO86]&lt;61; 6;IF([.AO86]&lt;71; 7; IF([.AO86]&lt;81; 8; IF([.AO86]&lt;91;9;10))))))">
            <text:p/>
          </table:table-cell>
          <table:table-cell table:number-columns-repeated="11"/>
          <table:table-cell table:formula="of:=[.P86]+SUM([.AR86:.BA86])" office:value-type="float" office:value="2" calcext:value-type="float">
            <text:p>2</text:p>
          </table:table-cell>
          <table:table-cell table:style-name="ce11" table:formula="of:=IF(ISBLANK([.AR86]);&quot;&quot;; IF([.BB86]&lt;51; 5; IF([.BB86]&lt;61; 6;IF([.BB86]&lt;71; 7; IF([.BB86]&lt;81; 8; IF([.BB86]&lt;91;9;10))))))">
            <text:p/>
          </table:table-cell>
        </table:table-row>
        <table:table-row table:style-name="ro2">
          <table:table-cell table:number-columns-repeated="2"/>
          <table:table-cell table:formula="of:=SUM([.C3:.C86])" office:value-type="float" office:value="34" calcext:value-type="float">
            <text:p>34</text:p>
          </table:table-cell>
          <table:table-cell table:formula="of:=SUM([.D3:.D86])" office:value-type="float" office:value="39" calcext:value-type="float">
            <text:p>39</text:p>
          </table:table-cell>
          <table:table-cell table:formula="of:=SUM([.E3:.E86])" office:value-type="float" office:value="23" calcext:value-type="float">
            <text:p>23</text:p>
          </table:table-cell>
          <table:table-cell table:formula="of:=SUM([.F3:.F86])" office:value-type="float" office:value="20" calcext:value-type="float">
            <text:p>20</text:p>
          </table:table-cell>
          <table:table-cell table:formula="of:=SUM([.G3:.G86])" office:value-type="float" office:value="19" calcext:value-type="float">
            <text:p>19</text:p>
          </table:table-cell>
          <table:table-cell table:formula="of:=SUM([.H3:.H86])" office:value-type="float" office:value="20" calcext:value-type="float">
            <text:p>20</text:p>
          </table:table-cell>
          <table:table-cell table:formula="of:=SUM([.I3:.I86])" office:value-type="float" office:value="20" calcext:value-type="float">
            <text:p>20</text:p>
          </table:table-cell>
          <table:table-cell table:formula="of:=SUM([.J3:.J86])" office:value-type="float" office:value="22" calcext:value-type="float">
            <text:p>22</text:p>
          </table:table-cell>
          <table:table-cell table:formula="of:=SUM([.K3:.K86])" office:value-type="float" office:value="21" calcext:value-type="float">
            <text:p>21</text:p>
          </table:table-cell>
          <table:table-cell table:formula="of:=SUM([.L3:.L86])" office:value-type="float" office:value="18" calcext:value-type="float">
            <text:p>18</text:p>
          </table:table-cell>
          <table:table-cell table:formula="of:=SUM([.M3:.M86])" office:value-type="float" office:value="18" calcext:value-type="float">
            <text:p>18</text:p>
          </table:table-cell>
          <table:table-cell table:formula="of:=SUM([.N3:.N86])" office:value-type="float" office:value="18" calcext:value-type="float">
            <text:p>18</text:p>
          </table:table-cell>
          <table:table-cell table:formula="of:=SUM([.O3:.O86])" office:value-type="float" office:value="13" calcext:value-type="float">
            <text:p>13</text:p>
          </table:table-cell>
          <table:table-cell table:number-columns-repeated="13"/>
          <table:table-cell table:style-name="Default"/>
          <table:table-cell table:number-columns-repeated="26"/>
        </table:table-row>
        <table:table-row table:style-name="ro2" table:number-rows-repeated="1048488">
          <table:table-cell table:number-columns-repeated="55"/>
        </table:table-row>
        <table:table-row table:style-name="ro2">
          <table:table-cell table:number-columns-repeated="55"/>
        </table:table-row>
        <calcext:conditional-formats>
          <calcext:conditional-format calcext:target-range-address="'studentiLista(5)'.AC88:'studentiLista(5)'.AC1048576 'studentiLista(5)'.AC1:'studentiLista(5)'.AC86 'studentiLista(5)'.AP1:'studentiLista(5)'.AP86 'studentiLista(5)'.BC1:'studentiLista(5)'.BC86">
            <calcext:condition calcext:apply-style-name="Bad" calcext:value="=5" calcext:base-cell-address="'studentiLista(5)'.AC1"/>
            <calcext:condition calcext:apply-style-name="Good" calcext:value="&gt;5" calcext:base-cell-address="'studentiLista(5)'.AC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Marathi" style:font-size-complex="10pt" style:language-complex="hi" style:country-complex="IN"/>
    </style:default-style>
    <number:number-style style:name="N0">
      <number:number number:min-integer-digits="1"/>
    </number:number-style>
    <number:time-style style:name="N124">
      <number:minutes number:style="long"/>
      <number:text>:</number:text>
      <number:seconds number:style="long"/>
    </number:time-style>
    <number:time-style style:name="N12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en" number:country="US">
      <number:month/>
      <number:text>/</number:text>
      <number:day/>
      <number:text>/</number:text>
      <number:year number:style="long"/>
    </number:date-style>
    <number:date-style style:name="N10138" number:language="en" number:country="US">
      <number:day/>
      <number:text>-</number:text>
      <number:month number:textual="true"/>
    </number:date-style>
    <number:time-style style:name="N10137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currency-style style:name="N1013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6P0"/>
    </number:currency-style>
    <number:currency-style style:name="N10135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5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5P0"/>
    </number:currency-style>
    <number:time-style style:name="N10134" number:language="en" number:country="US">
      <number:hours/>
      <number:text>:</number:text>
      <number:minutes number:style="long"/>
    </number:tim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currency-style style:name="N10131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1P0"/>
    </number:currency-style>
    <number:date-style style:name="N10129" number:language="en" number:country="US">
      <number:day/>
      <number:text>-</number:text>
      <number:month number:textual="true"/>
      <number:text>-</number:text>
      <number:year/>
    </number:dat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2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7P0"/>
    </number:number-style>
    <number:number-style style:name="N1012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2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5P0"/>
    </number:number-style>
    <number:currency-style style:name="N1012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23P0"/>
    </number:currency-style>
    <number:date-style style:name="N10121" number:language="en" number:country="US">
      <number:month number:textual="true"/>
      <number:text>-</number:text>
      <number:year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 style:data-style-name="N2" text:time-value="14:03:31.22549850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9-10T14:04:16.636765830</dc:date>
    <meta:editing-duration>PT5H31M47S</meta:editing-duration>
    <meta:editing-cycles>137</meta:editing-cycles>
    <meta:generator>LibreOffice/7.3.1.3$Linux_X86_64 LibreOffice_project/30$Build-3</meta:generator>
    <meta:document-statistic meta:table-count="1" meta:cell-count="1743" meta:object-count="0"/>
  </office:meta>
</office:document-meta>
</file>